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tart"/><text:bookmark-start text:name="__RefHeading___bienvenue_sur_le_wiki_de_la_communaute_pepi-3g_1"/><text:bookmark-start text:name="bienvenue_sur_le_wiki_de_la_communaute_pepi-3g"/>Bienvenue sur le wiki de la communauté PEPI-3G<text:bookmark-end text:name="__RefHeading___bienvenue_sur_le_wiki_de_la_communaute_pepi-3g_1"/><text:bookmark-end text:name="bienvenue_sur_le_wiki_de_la_communaute_pepi-3g"/></text:h>
      <text:p text:style-name="Text_20_body">Le PEPI est une communauté du numérique organisée à l’échelle d’INRAE et des UMR associées, ouverte aux personnels ITA de toutes les BAP ainsi qu’aux chercheurs utilisant des outils informatiques. Il rassemble des acteurs souhaitant s’impliquer dans une dynamique collective de partage, d’expérimentation et de collaboration autour des usages du numérique. Cette dynamique contribue à renforcer l’efficacité collective en facilitant les retours d’expérience et le partage de solutions.</text:p>
      <text:p text:style-name="Text_20_body">Il s’inscrit en complémentarité des réseaux et structures existants, internes (services, unités, départements, CATI, pépinières…) comme externes (DevLOG, RESINFO…), et participe à la structuration des interactions entre les différents collectifs du numérique.</text:p>
      <text:p text:style-name="Text_20_body">Information organisationnelle :</text:p>
      <text:p text:style-name="Text_20_body">Un binôme d’animateurs est chargé de l’animation et de l’organisation des temps de partage d’informations et de retours d’expérience autour de projets scientifiques ou techniques mettant en œuvre le numérique de manière innovante, en soutien de CAMNI, dont l’objectif est de promouvoir l’organisation des communautés en groupes d’échanges (thématiques, régionaux, technologiques…) ou de groupes « action » (formation, test d’outil, veille technologique…) en favorisant leur émergence et en suivant leurs activités.</text:p>
      <text:p text:style-name="Text_20_body">La communauté fonctionne notamment à travers l’organisation de séminaires réguliers de retour d’expérience en visioconférence (ex retours SaPIs), selon un calendrier défini, à raison d’une fois par mois (soit une dizaine par an). Le format choisi est de 20mn de présentation et 40mn de questions afin de favoriser l’échange technique. Ces webinaires font l’objet d’une communication dédiée, via des listes de diffusion, des pages web et les canaux de l’institut.</text:p>
      <text:h text:style-name="Heading_20_2" text:outline-level="2"><text:bookmark-start text:name="__RefHeading___cati_et_inter-cati_pepi_pepiniere_numerique_2"/><text:bookmark-start text:name="cati_et_inter-cati_pepi_pepiniere_numerique"/>CATI et inter-cati / PEPI / Pépinière Numérique<text:bookmark-end text:name="__RefHeading___cati_et_inter-cati_pepi_pepiniere_numerique_2"/><text:bookmark-end text:name="cati_et_inter-cati_pepi_pepiniere_numerique"/></text:h>
      <text:p text:style-name="Text_20_body">Pour en savoir plus sur l'animation CATI, inter-CATI et de la Pépinière numérique consulter le menu de gauche (Animation des métiers du numérique)</text:p>
      <text:list text:style-name="List_20_1" text:continue-numbering="false">
        <text:list-item>
          <text:p text:style-name="List_20_1_Content_First"> <text:a xlink:type="simple" xlink:href="https://pepi2g.wiki.inrae.fr/doku.php?id=communaute:cellule" text:style-name="Internet_20_link" text:visited-style-name="Visited_20_Internet_20_Link"> Cellule d'Animation des collectifs du Numériques </text:a>  </text:p>
        </text:list-item>
        <text:list-item>
          <text:p text:style-name="List_20_1_Content"> <text:a xlink:type="simple" xlink:href="https://pepi2g.wiki.inrae.fr/doku.php?id=communaute:catis:cati" text:style-name="Internet_20_link" text:visited-style-name="Visited_20_Internet_20_Link"> Les CATIs </text:a></text:p>
        </text:list-item>
        <text:list-item>
          <text:p text:style-name="List_20_1_Content"> <text:a xlink:type="simple" xlink:href="https://pepi2g.wiki.inrae.fr/doku.php?id=communaute:pepi" text:style-name="Internet_20_link" text:visited-style-name="Visited_20_Internet_20_Link"> Les anciens PEPIs </text:a></text:p>
        </text:list-item>
        <text:list-item>
          <text:p text:style-name="List_20_1_Content"> <text:a xlink:type="simple" xlink:href="https://pepi2g.wiki.inrae.fr/doku.php?id=communaute:sapi" text:style-name="Internet_20_link" text:visited-style-name="Visited_20_Internet_20_Link"> Soutiens à projet (SAPIs) </text:a></text:p>
        </text:list-item>
        <text:list-item>
          <text:p text:style-name="List_20_1_Content"> <text:a xlink:type="simple" xlink:href="https://pepi2g.wiki.inrae.fr/doku.php?id=communaute:pepinieres" text:style-name="Internet_20_link" text:visited-style-name="Visited_20_Internet_20_Link"> La Pépinière Numérique </text:a> </text:p>
        </text:list-item>
        <text:list-item>
          <text:p text:style-name="List_20_1_Content_Last"> <text:a xlink:type="simple" xlink:href="https://pepi2g.wiki.inrae.fr/doku.php?id=communaute:referentsdonnees" text:style-name="Internet_20_link" text:visited-style-name="Visited_20_Internet_20_Link"> Le réseau des référents données </text:a> </text:p>
        </text:list-item>
      </text:list>
      <text:h text:style-name="Heading_20_2" text:outline-level="2"><text:bookmark-start text:name="__RefHeading___fonctionnement_de_la_communaute_outils_3"/><text:bookmark-start text:name="fonctionnement_de_la_communaute_outils"/>Fonctionnement de la communauté / outils<text:bookmark-end text:name="__RefHeading___fonctionnement_de_la_communaute_outils_3"/><text:bookmark-end text:name="fonctionnement_de_la_communaute_outils"/></text:h>
      <text:list text:style-name="List_20_1" text:continue-numbering="false">
        <text:list-item>
          <text:p text:style-name="List_20_1_Content_First"> Équipe Mattermost : <text:a xlink:type="simple" xlink:href="https://team.forgemia.inra.fr/signup_user_complete/" text:style-name="Internet_20_link" text:visited-style-name="Visited_20_Internet_20_Link">https://team.forgemia.inra.fr/signup_user_complete/</text:a></text:p>
        </text:list-item>
        <text:list-item>
          <text:p text:style-name="List_20_1_Content"> Forum : <text:a xlink:type="simple" xlink:href="https://forum.dipso.inrae.fr/c/metier-du-numerique/8" text:style-name="Internet_20_link" text:visited-style-name="Visited_20_Internet_20_Link">https://forum.dipso.inrae.fr/c/metier-du-numerique/8</text:a></text:p>
        </text:list-item>
        <text:list-item>
          <text:p text:style-name="List_20_1_Content"> Pour s’abonner à la liste d'échanges : pepi_2g-subscribe ⇒ <text:a xlink:type="simple" xlink:href="mailto:sympa@groupes.renater.fr?subject=SUBSCRIBE pepi_2g" text:style-name="Internet_20_link" text:visited-style-name="Visited_20_Internet_20_Link">sympa@groupes.renater.fr?subject=SUBSCRIBE pepi_2g</text:a></text:p>
        </text:list-item>
        <text:list-item>
          <text:p text:style-name="List_20_1_Content"> Pour écrire à la communauté : <text:a xlink:type="simple" xlink:href="mailto:pepi_2g@groupes.renater.fr" text:style-name="Internet_20_link" text:visited-style-name="Visited_20_Internet_20_Link">pepi_2g@groupes.renater.fr</text:a></text:p>
        </text:list-item>
        <text:list-item>
          <text:p text:style-name="List_20_1_Content"> Pour se désabonner :  pepi_2g-unsubscribe ⇒ <text:a xlink:type="simple" xlink:href="mailto:sympa@groupes.renater.fr?subject=UNSUBSCRIBE pepi_2g" text:style-name="Internet_20_link" text:visited-style-name="Visited_20_Internet_20_Link">sympa@groupes.renater.fr?subject=UNSUBSCRIBE pepi_2g</text:a></text:p>
        </text:list-item>
        <text:list-item>
          <text:p text:style-name="List_20_1_Content_Last"> La page des <text:a xlink:type="simple" xlink:href="https://pepi2g.wiki.inrae.fr/doku.php?id=communaute:facilitateurs_pepi" text:style-name="Internet_20_link" text:visited-style-name="Visited_20_Internet_20_Link">facilitateurs</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16::45:09</meta:creation-date>
    <dc:creator>Generated</dc:creator>
    <dc:date>2026-08-31T16::45:09</dc:date>
    <dc:language>en-US</dc:language>
    <meta:editing-cycles>1</meta:editing-cycles>
    <meta:editing-duration>PT0S</meta:editing-duration>
    <dc:title>start</dc:title>
  </office:meta>
</office:document-meta>
</file>