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eaux_et_communautes"/><text:bookmark-start text:name="__RefHeading___reseaux_et_communautes_esr_1"/><text:bookmark-start text:name="reseaux_et_communautes_esr"/>Réseaux et communautés ESR<text:bookmark-end text:name="__RefHeading___reseaux_et_communautes_esr_1"/><text:bookmark-end text:name="reseaux_et_communautes_esr"/></text:h>
      <text:list text:style-name="Numbering_20_1" text:continue-numbering="false">
        <text:list-item>
          <text:p text:style-name="Numbering_20_1_Content_First"> calcul : [ <text:a xlink:type="simple" xlink:href="https://calcul.math.cnrs.fr/" text:style-name="Internet_20_link" text:visited-style-name="Visited_20_Internet_20_Link">https://calcul.math.cnrs.fr/</text:a> | <text:a xlink:type="simple" xlink:href="https://calcul.math.cnrs.fr/" text:style-name="Internet_20_link" text:visited-style-name="Visited_20_Internet_20_Link">https://calcul.math.cnrs.fr/</text:a> ]</text:p>
        </text:list-item>
        <text:list-item>
          <text:p text:style-name="Numbering_20_1_Content"> devlog : [ <text:a xlink:type="simple" xlink:href="http://devlog.cnrs.fr/" text:style-name="Internet_20_link" text:visited-style-name="Visited_20_Internet_20_Link">http://devlog.cnrs.fr/</text:a> | <text:a xlink:type="simple" xlink:href="http://devlog.cnrs.fr/" text:style-name="Internet_20_link" text:visited-style-name="Visited_20_Internet_20_Link">http://devlog.cnrs.fr/</text:a> ]</text:p>
        </text:list-item>
        <text:list-item>
          <text:p text:style-name="Numbering_20_1_Content"> administration système : [ <text:a xlink:type="simple" xlink:href="https://resinfo.org/" text:style-name="Internet_20_link" text:visited-style-name="Visited_20_Internet_20_Link">https://resinfo.org/</text:a> | <text:a xlink:type="simple" xlink:href="https://resinfo.org/" text:style-name="Internet_20_link" text:visited-style-name="Visited_20_Internet_20_Link">https://resinfo.org/</text:a> ]</text:p>
        </text:list-item>
        <text:list-item>
          <text:p text:style-name="Numbering_20_1_Content"> informatique spatialisée métadonnées : [ <text:a xlink:type="simple" xlink:href="https://sist.cnrs.fr/" text:style-name="Internet_20_link" text:visited-style-name="Visited_20_Internet_20_Link">https://sist.cnrs.fr/</text:a> | <text:a xlink:type="simple" xlink:href="https://sist.cnrs.fr/" text:style-name="Internet_20_link" text:visited-style-name="Visited_20_Internet_20_Link">https://sist.cnrs.fr/</text:a> ]</text:p>
        </text:list-item>
        <text:list-item>
          <text:p text:style-name="Numbering_20_1_Content_Last"> base de données : [ <text:a xlink:type="simple" xlink:href="https://sist.cnrs.fr/" text:style-name="Internet_20_link" text:visited-style-name="Visited_20_Internet_20_Link">https://sist.cnrs.fr/</text:a> | <text:a xlink:type="simple" xlink:href="https://sist.cnrs.fr/" text:style-name="Internet_20_link" text:visited-style-name="Visited_20_Internet_20_Link">https://sist.cnrs.fr/</text:a> ]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11::01:32</meta:creation-date>
    <dc:creator>Generated</dc:creator>
    <dc:date>2026-08-27T11::01:32</dc:date>
    <dc:language>en-US</dc:language>
    <meta:editing-cycles>1</meta:editing-cycles>
    <meta:editing-duration>PT0S</meta:editing-duration>
    <dc:title>reseaux_et_communautes</dc:title>
  </office:meta>
</office:document-meta>
</file>