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5537b6c376580a48adcd1f21ce88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s:containers"/><text:bookmark-start text:name="__RefHeading___retours_d_experiences_kubernetes_1"/><text:bookmark-start text:name="retours_d_experiences_kubernetes"/>Retours d'expériences Kubernetes<text:bookmark-end text:name="__RefHeading___retours_d_experiences_kubernetes_1"/><text:bookmark-end text:name="retours_d_experiences_kubernetes"/></text:h>
      <text:h text:style-name="Heading_20_3" text:outline-level="3"><text:bookmark-start text:name="__RefHeading___webinaire_4_juillet_2023_2"/><text:bookmark-start text:name="webinaire_4_juillet_2023"/>Webinaire 4 juillet 2023<text:bookmark-end text:name="__RefHeading___webinaire_4_juillet_2023_2"/><text:bookmark-end text:name="webinaire_4_juillet_2023"/></text:h>
      <text:p text:style-name="Text_20_body">Pré-Programme</text:p>
      <text:p text:style-name="Text_20_body">9h Intro (intérets, formations, montée en compétences)</text:p>
      <text:p text:style-name="Text_20_body">9h05 - 9h25 K8s dans InfoSol (Julien Robert) déploiement continu de plateforme de dév</text:p>
      <text:p text:style-name="Text_20_body">9h25 - 9h50 K8s dans Collab.IA  Calcul (J. DE GOER et L. COURNEDE )</text:p>
      <text:p text:style-name="Text_20_body">9h50 - 10h15 Infrastructures du Projet Recherche Data Gouv (Hervé Toureille)</text:p>
      <text:p text:style-name="Text_20_body">10h15 - 10h40 Construction de l'infrastructure du centre de données et de services d'observations spatiales de montpellier au CROCc (Tetis / Rémi Cresson)</text:p>
      <text:p text:style-name="Text_20_body">10h40 - 10h50 Pause</text:p>
      <text:p text:style-name="Text_20_body">10h50 - 11h10 Usages - besoin déploiement de SI  et orchestration  (Jacques) -<text:span text:style-name="del"> Nicolas ? (PCA Sifac ?, applis qui nécessitent forcément ces archis IDG, KNIME)</text:span></text:p>
      <text:p text:style-name="Text_20_body">11h10 - 11h25  k8s BioSP/Sk8 (Jean François Rey)</text:p>
      <text:p text:style-name="Text_20_body">11h25 - 11h45 :   Odalim ?</text:p>
      <text:p text:style-name="Text_20_body">11h45 : suite (autre prez et aide des personnes dans les starting blocks…)</text:p>
      <text:p text:style-name="Horizontal_20_Line"/>
      <text:h text:style-name="Heading_20_2" text:outline-level="2"><text:bookmark-start text:name="__RefHeading___projetcontainers_3"/><text:bookmark-start text:name="projetcontainers"/>Projet : Containers<text:bookmark-end text:name="__RefHeading___projetcontainers_3"/><text:bookmark-end text:name="projetcontainers"/></text:h>
      <text:p text:style-name="Text_20_body"><draw:frame draw:style-name="media" draw:name="0" text:anchor-type="as-char" draw:z-index="0" svg:width="10.583333333333cm" svg:height="3.9167925478348cm"><draw:image xlink:href="Pictures/e15537b6c376580a48adcd1f21ce881f.png" xlink:type="simple" xlink:show="embed" xlink:actuate="onLoad"/></draw:frame></text:p>
      <text:h text:style-name="Heading_20_2" text:outline-level="2"><text:bookmark-start text:name="__RefHeading___description_du_projet_4"/><text:bookmark-start text:name="description_du_projet"/>Description du projet :<text:bookmark-end text:name="__RefHeading___description_du_projet_4"/><text:bookmark-end text:name="description_du_projet"/></text:h>
      <text:list text:style-name="Numbering_20_1" text:continue-numbering="false">
        <text:list-item>
          <text:p text:style-name="Numbering_20_1_Content_First"> Partager de connaissances sur les Systèmes de containérisations.</text:p>
        </text:list-item>
        <text:list-item>
          <text:p text:style-name="Numbering_20_1_Content"> Constituer une communauté d'entre aides sur les technologies de containérisations (Docker, Singularity, Shifter, LXC, CharlieCloud,….) et de virtualisation de machine.</text:p>
        </text:list-item>
        <text:list-item>
          <text:p text:style-name="Numbering_20_1_Content_Last"> <text:a xlink:type="simple" xlink:href="https://pepi2g.wiki.inrae.fr/doku.php?id=projets:containers:todo" text:style-name="Internet_20_link" text:visited-style-name="Visited_20_Internet_20_Link">todo</text:a></text:p>
        </text:list-item>
      </text:list>
      <text:h text:style-name="Heading_20_2" text:outline-level="2"><text:bookmark-start text:name="__RefHeading___site_web_5"/><text:bookmark-start text:name="site_web"/>Site web<text:bookmark-end text:name="__RefHeading___site_web_5"/><text:bookmark-end text:name="site_web"/></text:h>
      <text:h text:style-name="Heading_20_2" text:outline-level="2"><text:bookmark-start text:name="__RefHeading___contact_6"/><text:bookmark-start text:name="contact"/>Contact<text:bookmark-end text:name="__RefHeading___contact_6"/><text:bookmark-end text:name="contact"/></text:h>
      <text:p text:style-name="Text_20_body">Alexandre Dehne-Garcia, Eric Maldonado, Jacques Lagnel, …..</text:p>
      <text:h text:style-name="Heading_20_2" text:outline-level="2"><text:bookmark-start text:name="__RefHeading___mots_cles_7"/><text:bookmark-start text:name="mots_cles"/>Mots clés<text:bookmark-end text:name="__RefHeading___mots_cles_7"/><text:bookmark-end text:name="mots_cles"/></text:h>
      <text:p text:style-name="Text_20_body">Singularity, Docker, Machine virtuel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39:43</meta:creation-date>
    <dc:creator>Generated</dc:creator>
    <dc:date>2026-08-31T08::39:43</dc:date>
    <dc:language>en-US</dc:language>
    <meta:editing-cycles>1</meta:editing-cycles>
    <meta:editing-duration>PT0S</meta:editing-duration>
    <dc:title>projets:containers</dc:title>
  </office:meta>
</office:document-meta>
</file>