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ste_de_travail:wifi_mobilite_lan"/><text:bookmark-start text:name="__RefHeading___wifi_mobilite_lan_1"/><text:bookmark-start text:name="wifi_mobilite_lan"/>WIFI, mobilité, LAN<text:bookmark-end text:name="__RefHeading___wifi_mobilite_lan_1"/><text:bookmark-end text:name="wifi_mobilite_la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26:16</meta:creation-date>
    <dc:creator>Generated</dc:creator>
    <dc:date>2026-08-25T12::26:16</dc:date>
    <dc:language>en-US</dc:language>
    <meta:editing-cycles>1</meta:editing-cycles>
    <meta:editing-duration>PT0S</meta:editing-duration>
    <dc:title>poste_de_travail:wifi_mobilite_lan</dc:title>
  </office:meta>
</office:document-meta>
</file>