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833f591985448ee3851a00c7c592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n_data"/><text:bookmark-start text:name="__RefHeading___open_data_1"/><text:bookmark-start text:name="open_data"/>Open Data<text:bookmark-end text:name="__RefHeading___open_data_1"/><text:bookmark-end text:name="open_data"/></text:h>
      <text:p text:style-name="Text_20_body"><draw:frame draw:style-name="media" draw:name="0" text:anchor-type="as-char" draw:z-index="0" svg:width="2.6458333333333cm" style:rel-width="100%" svg:height="2.5772884283247cm" style:rel-height="scale"><draw:image xlink:href="Pictures/e3833f591985448ee3851a00c7c5928a.png" xlink:type="simple" xlink:show="embed" xlink:actuate="onLoad"/></draw:frame></text:p>
      <text:h text:style-name="Heading_20_2" text:outline-level="2"><text:bookmark-start text:name="__RefHeading___controlledvocabularies_2"/><text:bookmark-start text:name="controlledvocabularies"/>ControlledVocabularies<text:bookmark-end text:name="__RefHeading___controlledvocabularies_2"/><text:bookmark-end text:name="controlledvocabularies"/></text:h>
      <text:p text:style-name="Text_20_body">Ce service web permet de fournir automatiquement les vocabulaires contrôlés pour les opendata INRAE à partir d'un document mis à disposition par l'équipe INRAE DATA. Il fournit des méthodes pour récupérer tous les vocabulaires contrôlés (structurés ou à plat) et des méthodes pour récupérer un vocabulaire contrôlé spécifique.</text:p>
      <text:p text:style-name="Text_20_body">Liens vers le projet : (<text:a xlink:type="simple" xlink:href="https://forgemia.inra.fr/theirman/controlled-vocabularies" text:style-name="Internet_20_link" text:visited-style-name="Visited_20_Internet_20_Link">sources</text:a>, <text:a xlink:type="simple" xlink:href="https://germinal.toulouse.inra.fr/~theirman/SicpaOpenData/ControlledVocabularies/index.html" text:style-name="Internet_20_link" text:visited-style-name="Visited_20_Internet_20_Link">documentation</text:a>, <text:a xlink:type="simple" xlink:href="https://forgemia.inra.fr/theirman/controlled-vocabularies/-/blob/master/target/ControlledVocabularyWS.war" text:style-name="Internet_20_link" text:visited-style-name="Visited_20_Internet_20_Link">librairie</text:a>)</text:p>
      <text:p text:style-name="Text_20_body"><text:line-break/></text:p>
      <text:h text:style-name="Heading_20_4" text:outline-level="4"><text:bookmark-start text:name="__RefHeading___contact_3"/><text:bookmark-start text:name="contact"/>Contact<text:bookmark-end text:name="__RefHeading___contact_3"/><text:bookmark-end text:name="contact"/></text:h>
      <text:p text:style-name="Text_20_body">Pour le Cati Sicpa : Thierry Heirman</text:p>
      <text:p text:style-name="Text_20_body"><text:line-break/>
<text:line-break/></text:p>
      <text:h text:style-name="Heading_20_2" text:outline-level="2"><text:bookmark-start text:name="__RefHeading___sicpaopendata_4"/><text:bookmark-start text:name="sicpaopendata"/>SicpaOpenData<text:bookmark-end text:name="__RefHeading___sicpaopendata_4"/><text:bookmark-end text:name="sicpaopendata"/></text:h>
      <text:p text:style-name="Text_20_body">Le projet SICPA_OpenData a pour but de fournir des librairies permettant, à partir de données issues d'une source de données (SI ou autres) :</text:p>
      <text:list text:style-name="List_20_1" text:continue-numbering="false">
        <text:list-item>
          <text:p text:style-name="List_20_1_Content_First"> d'une part de faciliter la construction automatique du document des métadonnées décrivant un dataset dans Data INRAE</text:p>
        </text:list-item>
        <text:list-item>
          <text:p text:style-name="List_20_1_Content_Last"> d'autre part de faciliter la création, mise à jour et publication d'un dataset </text:p>
        </text:list-item>
      </text:list>
      <text:p text:style-name="Text_20_body">Voici les librairies du projet :</text:p>
      <text:list text:style-name="List_20_1" text:continue-numbering="false">
        <text:list-item>
          <text:p text:style-name="List_20_1_Content_First"> SicpaOpenData for .NET (<text:a xlink:type="simple" xlink:href="https://forgemia.inra.fr/theirman/sicpaopendata-for-dotnet" text:style-name="Internet_20_link" text:visited-style-name="Visited_20_Internet_20_Link">sources</text:a>, <text:a xlink:type="simple" xlink:href="https://germinal.toulouse.inra.fr/~theirman/SicpaOpenData/DotNET/index.html" text:style-name="Internet_20_link" text:visited-style-name="Visited_20_Internet_20_Link">documentation</text:a>, <text:a xlink:type="simple" xlink:href="https://forgemia.inra.fr/theirman/sicpaopendata-for-dotnet/-/tree/master/SicpaOpenData/bin/Release/SicpaOpenData.dll" text:style-name="Internet_20_link" text:visited-style-name="Visited_20_Internet_20_Link">librairie</text:a>)</text:p>
        </text:list-item>
        <text:list-item>
          <text:p text:style-name="List_20_1_Content"> SicpaOpenData for JDK (<text:a xlink:type="simple" xlink:href="https://forgemia.inra.fr/theirman/sicpaopendata-for-jdk" text:style-name="Internet_20_link" text:visited-style-name="Visited_20_Internet_20_Link">sources</text:a>, <text:a xlink:type="simple" xlink:href="https://germinal.toulouse.inra.fr/~theirman/SicpaOpenData/JDK/index.html" text:style-name="Internet_20_link" text:visited-style-name="Visited_20_Internet_20_Link">documentation</text:a>, <text:a xlink:type="simple" xlink:href="https://forgemia.inra.fr/theirman/sicpaopendata-for-jdk/-/blob/master/target/SicpaOpenData.jar" text:style-name="Internet_20_link" text:visited-style-name="Visited_20_Internet_20_Link">librairie</text:a>)</text:p>
        </text:list-item>
        <text:list-item>
          <text:p text:style-name="List_20_1_Content"> SicpaOpenData for PHP (<text:a xlink:type="simple" xlink:href="https://forgemia.inra.fr/theirman/sicpaopendata-for-php" text:style-name="Internet_20_link" text:visited-style-name="Visited_20_Internet_20_Link">sources</text:a>, <text:a xlink:type="simple" xlink:href="https://germinal.toulouse.inra.fr/~theirman/SicpaOpenData/PHP/index.html" text:style-name="Internet_20_link" text:visited-style-name="Visited_20_Internet_20_Link">documentation</text:a>, <text:a xlink:type="simple" xlink:href="https://forgemia.inra.fr/theirman/sicpaopendata-for-php/-/blob/master/target/SicpaOpenData.phar" text:style-name="Internet_20_link" text:visited-style-name="Visited_20_Internet_20_Link">librairie</text:a>)</text:p>
        </text:list-item>
        <text:list-item>
          <text:p text:style-name="List_20_1_Content_Last"> SicpaOpenData for Python (<text:a xlink:type="simple" xlink:href="https://forgemia.inra.fr/theirman/sicpaopendata-for-python" text:style-name="Internet_20_link" text:visited-style-name="Visited_20_Internet_20_Link">sources</text:a>, <text:a xlink:type="simple" xlink:href="https://germinal.toulouse.inra.fr/~theirman/SicpaOpenData/Python/index.html" text:style-name="Internet_20_link" text:visited-style-name="Visited_20_Internet_20_Link">documentation</text:a>, <text:a xlink:type="simple" xlink:href="https://forgemia.inra.fr/theirman/sicpaopendata-for-python/-/blob/master/SicpaOpenData/dist/SicpaOpenDataPython-1.0.0-py3-none-any.whl" text:style-name="Internet_20_link" text:visited-style-name="Visited_20_Internet_20_Link">librairie</text:a>)</text:p>
        </text:list-item>
      </text:list>
      <text:p text:style-name="Text_20_body"><text:line-break/></text:p>
      <text:h text:style-name="Heading_20_4" text:outline-level="4"><text:bookmark-start text:name="__RefHeading___contact_5"/><text:bookmark-start text:name="contact1"/>Contact<text:bookmark-end text:name="__RefHeading___contact_5"/><text:bookmark-end text:name="contact1"/></text:h>
      <text:p text:style-name="Text_20_body">Pour le Cati Sicpa : Thierry Heirman, François Laperru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0::24:43</meta:creation-date>
    <dc:creator>Generated</dc:creator>
    <dc:date>2026-09-05T10::24:43</dc:date>
    <dc:language>en-US</dc:language>
    <meta:editing-cycles>1</meta:editing-cycles>
    <meta:editing-duration>PT0S</meta:editing-duration>
    <dc:title>open_data</dc:title>
  </office:meta>
</office:document-meta>
</file>