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833f591985448ee3851a00c7c592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n_data:sicpaopendata"/><text:bookmark-start text:name="__RefHeading___open_data_1"/><text:bookmark-start text:name="open_data"/>Open Data<text:bookmark-end text:name="__RefHeading___open_data_1"/><text:bookmark-end text:name="open_data"/></text:h>
      <text:p text:style-name="Text_20_body"><draw:frame draw:style-name="media" draw:name="0" text:anchor-type="as-char" draw:z-index="0" svg:width="2.6458333333333cm" style:rel-width="100%" svg:height="2.5772884283247cm" style:rel-height="scale"><draw:image xlink:href="Pictures/e3833f591985448ee3851a00c7c5928a.png" xlink:type="simple" xlink:show="embed" xlink:actuate="onLoad"/></draw:frame></text:p>
      <text:h text:style-name="Heading_20_2" text:outline-level="2"><text:bookmark-start text:name="__RefHeading___sicpaopendata_2"/><text:bookmark-start text:name="sicpaopendata"/>SicpaOpenData<text:bookmark-end text:name="__RefHeading___sicpaopendata_2"/><text:bookmark-end text:name="sicpaopendata"/></text:h>
      <text:list text:style-name="List_20_1" text:continue-numbering="false">
        <text:list-item>
          <text:p text:style-name="List_20_1_Content_First"> <text:a xlink:type="simple" xlink:href="https://forgemia.inra.fr/theirman/sicpaopendata-for-dotnet" text:style-name="Internet_20_link" text:visited-style-name="Visited_20_Internet_20_Link"> SicpaOpenData for .NET</text:a></text:p>
        </text:list-item>
        <text:list-item>
          <text:p text:style-name="List_20_1_Content"> <text:a xlink:type="simple" xlink:href="https://forgemia.inra.fr/theirman/sicpaopendata-for-jdk" text:style-name="Internet_20_link" text:visited-style-name="Visited_20_Internet_20_Link"> SicpaOpenData for JDK</text:a></text:p>
        </text:list-item>
        <text:list-item>
          <text:p text:style-name="List_20_1_Content_Last"> <text:a xlink:type="simple" xlink:href="https://forgemia.inra.fr/theirman/sicpaopendata-for-php" text:style-name="Internet_20_link" text:visited-style-name="Visited_20_Internet_20_Link"> SicpaOpenData for PHP</text:a></text:p>
        </text:list-item>
      </text:list>
      <text:h text:style-name="Heading_20_2" text:outline-level="2"><text:bookmark-start text:name="__RefHeading___contact_3"/><text:bookmark-start text:name="contact"/>Contact<text:bookmark-end text:name="__RefHeading___contact_3"/><text:bookmark-end text:name="contact"/></text:h>
      <text:p text:style-name="Text_20_body">Pour le Cati Sicpa : Thierry Heirman, François Laperru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52:21</meta:creation-date>
    <dc:creator>Generated</dc:creator>
    <dc:date>2026-08-10T13::52:21</dc:date>
    <dc:language>en-US</dc:language>
    <meta:editing-cycles>1</meta:editing-cycles>
    <meta:editing-duration>PT0S</meta:editing-duration>
    <dc:title>open_data:sicpaopendata</dc:title>
  </office:meta>
</office:document-meta>
</file>