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pement_logiciel:forge_de_developpement"/><text:bookmark-start text:name="__RefHeading___forges_de_developpement_1"/><text:bookmark-start text:name="forges_de_developpement"/>Forges de développement<text:bookmark-end text:name="__RefHeading___forges_de_developpement_1"/><text:bookmark-end text:name="forges_de_developpement"/></text:h>
      <text:list text:style-name="List_20_1" text:continue-numbering="false">
        <text:list-item>
          <text:p text:style-name="List_20_1_Content_First"> Forge ex Irstea (nouvelle) : <text:a xlink:type="simple" xlink:href="https://gitlab.irstea.fr" text:style-name="Internet_20_link" text:visited-style-name="Visited_20_Internet_20_Link">https://gitlab.irstea.fr</text:a></text:p>
        </text:list-item>
        <text:list-item>
          <text:p text:style-name="List_20_1_Content"> Forge ex Irstea (ancienne) : <text:a xlink:type="simple" xlink:href="https://forge.irstea.fr" text:style-name="Internet_20_link" text:visited-style-name="Visited_20_Internet_20_Link">https://forge.irstea.fr</text:a> (sous redmine)</text:p>
        </text:list-item>
        <text:list-item>
          <text:p text:style-name="List_20_1_Content"> Forge ex INRA (DSI) : <text:a xlink:type="simple" xlink:href="https://forge-dsi.dcidf.inra.fr/" text:style-name="Internet_20_link" text:visited-style-name="Visited_20_Internet_20_Link">https://forge-dsi.dcidf.inra.fr/</text:a></text:p>
        </text:list-item>
        <text:list-item>
          <text:p text:style-name="List_20_1_Content"> Forge du département MathNum : <text:a xlink:type="simple" xlink:href="http://forgemia.inra.fr/" text:style-name="Internet_20_link" text:visited-style-name="Visited_20_Internet_20_Link">http://forgemia.inra.fr/</text:a></text:p>
        </text:list-item>
        <text:list-item>
          <text:p text:style-name="List_20_1_Content"> Forge du département GA (utilisé par le Cati Sicpa) : <text:a xlink:type="simple" xlink:href="https://forge-dga.jouy.inra.fr/" text:style-name="Internet_20_link" text:visited-style-name="Visited_20_Internet_20_Link">https://forge-dga.jouy.inra.fr/</text:a></text:p>
        </text:list-item>
        <text:list-item>
          <text:p text:style-name="List_20_1_Content"> Forge INRAE PACA : <text:a xlink:type="simple" xlink:href="https://gitlab.paca.inrae.fr" text:style-name="Internet_20_link" text:visited-style-name="Visited_20_Internet_20_Link">https://gitlab.paca.inrae.fr</text:a> (gestion Unité BioSP)</text:p>
        </text:list-item>
        <text:list-item>
          <text:p text:style-name="List_20_1_Content"> Forge ESR Renater SourceSup : <text:a xlink:type="simple" xlink:href="https://sourcesup.renater.fr/" text:style-name="Internet_20_link" text:visited-style-name="Visited_20_Internet_20_Link">https://sourcesup.renater.fr/</text:a></text:p>
        </text:list-item>
        <text:list-item>
          <text:p text:style-name="List_20_1_Content"> Github/inrae : <text:a xlink:type="simple" xlink:href="https://github.com/inrae" text:style-name="Internet_20_link" text:visited-style-name="Visited_20_Internet_20_Link">https://github.com/inrae</text:a> <text:span text:style-name="Emphasis">À n'utiliser qu'en complément d'une forge institutionnelle, pour rendre accessible du code en open-source. Possibilité de connexion avec Zenodo pour obtenir des DOI pour les nouvelles versions. Pour obtenir un compte, contactez un administrateur : Daniel Jacob, Éric Quinton, Guillaume Perreal, Michaël Chelle, Timothée Flutre.</text:span></text:p>
        </text:list-item>
        <text:list-item>
          <text:p text:style-name="List_20_1_Content_Last"> Gitlab : <text:a xlink:type="simple" xlink:href="https://gitlab.com" text:style-name="Internet_20_link" text:visited-style-name="Visited_20_Internet_20_Link">https://gitlab.com</text:a> et le groupe <text:a xlink:type="simple" xlink:href="https://gitlab.com/inrae-fr" text:style-name="Internet_20_link" text:visited-style-name="Visited_20_Internet_20_Link">https://gitlab.com/inrae-f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57:57</meta:creation-date>
    <dc:creator>Generated</dc:creator>
    <dc:date>2026-08-24T17::57:57</dc:date>
    <dc:language>en-US</dc:language>
    <meta:editing-cycles>1</meta:editing-cycles>
    <meta:editing-duration>PT0S</meta:editing-duration>
    <dc:title>developpement_logiciel:forge_de_developpement</dc:title>
  </office:meta>
</office:document-meta>
</file>