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epi2g.wiki.inrae.fr/doku.php?id=communaute:seminaires:inter-cati-pepi2g-2026" text:style-name="Internet_20_link" text:visited-style-name="Visited_20_Internet_20_Link"> Séminaire inter-CATI/PEPI-2G Juin 2026 Lyon </text:a></text:p>
      <text:p text:style-name="Text_20_body"><text:a xlink:type="simple" xlink:href="https://pepi2g.wiki.inrae.fr/doku.php?id=communaute:seminaires:inter-cati-pepi2g-pepinieres-202203" text:style-name="Internet_20_link" text:visited-style-name="Visited_20_Internet_20_Link"> Séminaire inter-CATI/PEPI2G/pépinières mars 2022, Sète</text:a></text:p>
      <text:p text:style-name="Text_20_body"><text:bookmark text:name="communaute:seminaires"/>Séminaire Réflexion CATI-4G juin 2023, Sète</text:p>
      <text:p text:style-name="Text_20_body"><text:a xlink:type="simple" xlink:href="https://pepi2g.wiki.inrae.fr/doku.php?id=communaute:seminaires:inter-cati-pepi2g-2024" text:style-name="Internet_20_link" text:visited-style-name="Visited_20_Internet_20_Link"> Séminaire inter-CATI/PEPI-2G octobre 2024 Saint-Raphaël</text:a></text:p>
      <text:p text:style-name="Text_20_body"><text:a xlink:type="simple" xlink:href="https://pepi2g.wiki.inrae.fr/doku.php?id=communaute:seminaires:inter-cati-pepi2g-2025" text:style-name="Internet_20_link" text:visited-style-name="Visited_20_Internet_20_Link"> Séminaire inter-CATI/PEPI-2G Juin 2025 Avign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3::52:41</meta:creation-date>
    <dc:creator>Generated</dc:creator>
    <dc:date>2026-09-04T03::52:41</dc:date>
    <dc:language>en-US</dc:language>
    <meta:editing-cycles>1</meta:editing-cycles>
    <meta:editing-duration>PT0S</meta:editing-duration>
    <dc:title>communaute:seminaires</dc:title>
  </office:meta>
</office:document-meta>
</file>