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b770255290ee4fdbc3cd5d1b50aa14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communaute:seminaires:inter-cati-pepi2g-2025"/>Cette documentation n'est plus mise à jour. Veuillez vous référer au portail Hello-CATI : <text:a xlink:type="simple" xlink:href="https://hellocati.inrae.fr" text:style-name="Internet_20_link" text:visited-style-name="Visited_20_Internet_20_Link">https://hellocati.inrae.fr</text:a></text:span></text:p>
      <text:h text:style-name="Heading_20_1" text:outline-level="1"><text:bookmark-start text:name="__RefHeading___seminaire_inter-cati_pepi-2g_2025_avignon_1"/><text:bookmark-start text:name="seminaire_inter-cati_pepi-2g_2025_avignon"/>Séminaire Inter-CATI | PEPI-2G 2025 Avignon<text:bookmark-end text:name="__RefHeading___seminaire_inter-cati_pepi-2g_2025_avignon_1"/><text:bookmark-end text:name="seminaire_inter-cati_pepi-2g_2025_avignon"/></text:h>
      <text:p text:style-name="Text_20_body">Le <text:a xlink:type="simple" xlink:href="https://intercati.seminaire.inrae.fr" text:style-name="Internet_20_link" text:visited-style-name="Visited_20_Internet_20_Link">séminaire Inter-CATI | PEPI-2G</text:a> s'est déroulé en 2025 dans le Vaucluse, en Avignon du mardi 3 midi au jeudi 5 juin 2025 14h. Le <text:span text:style-name="Emphasis">Novotel Centre</text:span> a été réservé en résidentiel pour accueillir 50 personnes, membres représentatifs de nos communautés issues des 18 CATI de la troisième génération et/ou de la communauté PEPI dans sa seconde génération.
Le programme était articulé autour de plénières, retours d'expériences sur les SaPIs financés de 2024 à 2025, et d'ateliers, avec une coloration <text:span text:style-name="Emphasis">intelligence artificielle, informatique quantique &amp; jumeaux numériques</text:span>.</text:p>
      <text:p text:style-name="Text_20_body">- Les présentations sont accessibles ici : <text:a xlink:type="simple" xlink:href="https://nextcloud.inrae.fr/s/ktfPsiraD5zNNEG" text:style-name="Internet_20_link" text:visited-style-name="Visited_20_Internet_20_Link">https://nextcloud.inrae.fr/s/ktfPsiraD5zNNEG</text:a> ou par item en suivant le déroulé du programme.</text:p>
      <text:p text:style-name="Text_20_body">- Le PAD utilisé durant le séminaire pour la prise de notes (un grand merci Sylvain !): <text:a xlink:type="simple" xlink:href="https://pad-public.inrae.fr/p/Seminaire_Inter-CATI_PEPI_PepNum_2025" text:style-name="Internet_20_link" text:visited-style-name="Visited_20_Internet_20_Link">https://pad-public.inrae.fr/p/Seminaire_Inter-CATI_PEPI_PepNum_2025</text:a>, ainsi qu'un <text:a xlink:type="simple" xlink:href="https://nextcloud.inrae.fr/s/5dkNtXtE2tfQS5J" text:style-name="Internet_20_link" text:visited-style-name="Visited_20_Internet_20_Link">format exporté stabilisé</text:a></text:p>
      <text:p text:style-name="Text_20_body"><draw:frame draw:style-name="media" draw:name="0" text:anchor-type="as-char" draw:z-index="0" svg:width="10.583333333333cm" svg:height="7.9375cm"><draw:image xlink:href="Pictures/3b770255290ee4fdbc3cd5d1b50aa14a.jpg" xlink:type="simple" xlink:show="embed" xlink:actuate="onLoad"/></draw:frame></text:p>
      <text:p text:style-name="Text_20_body"><text:span text:style-name="underline">Lieu :</text:span> Novotel Avignon Centre - 20 Boulevard Saint-Roch - 84000 Avignon</text:p>
      <text:p text:style-name="Text_20_body"><text:span text:style-name="underline">Dates :</text:span> du mardi 3 juin 12h au jeudi 5 juin 2025 14h</text:p>
      <text:p text:style-name="Text_20_body"><text:span text:style-name="underline">Inscriptions :</text:span></text:p>
      <text:p text:style-name="Text_20_body">Les inscriptions étaient ouvertes du 14 mars au 31 mai 2025 :
<text:a xlink:type="simple" xlink:href="https://intercati.seminaire.inrae.fr/formulaires/inscription" text:style-name="Internet_20_link" text:visited-style-name="Visited_20_Internet_20_Link">https://intercati.seminaire.inrae.fr/formulaires/inscription</text:a></text:p>
      <text:p text:style-name="Text_20_body"><text:span text:style-name="underline">Programme </text:span></text:p>
      <text:p text:style-name="Text_20_body"><text:span text:style-name="underline"><text:span text:style-name="Strong_20_Emphasis"> J1 après-midi : mardi 3 juin </text:span></text:span></text:p>
      <text:p text:style-name="Text_20_body">14h05 : Ouverture - <text:a xlink:type="simple" xlink:href="https://nextcloud.inrae.fr/s/G9wYERDrzdzd9ok" text:style-name="Internet_20_link" text:visited-style-name="Visited_20_Internet_20_Link">Présentation de l'ensemble du paysage global des collectifs du numérique @INRAE + réseaux ESR</text:a>, Eric MALDONADO</text:p>
      <text:p text:style-name="Text_20_body">14h30 - 16h00 - <text:a xlink:type="simple" xlink:href="https://nextcloud.inrae.fr/s/tMGr6LwTBwFbp4Y" text:style-name="Internet_20_link" text:visited-style-name="Visited_20_Internet_20_Link">Chantier CATI-4G et AMI</text:a> Jean-François REY + <text:a xlink:type="simple" xlink:href="https://nextcloud.inrae.fr/s/9ZSwFzbzDZ5wsFi" text:style-name="Internet_20_link" text:visited-style-name="Visited_20_Internet_20_Link">Pistes de CATI</text:a>, Christian PICHOT</text:p>
      <text:p text:style-name="Text_20_body">16h - 16h30 : Pause</text:p>
      <text:p text:style-name="Text_20_body">16h30 - 17h : L’IA - Actualités : <text:a xlink:type="simple" xlink:href="https://prez-genai-2b9661.pages-forge.inrae.fr/slide.html" text:style-name="Internet_20_link" text:visited-style-name="Visited_20_Internet_20_Link">PoC IA Gen - GT</text:a>, Martin SOUCHAL; <text:a xlink:type="simple" xlink:href="https://nextcloud.inrae.fr/s/4s2fgSoBo33Zm47" text:style-name="Internet_20_link" text:visited-style-name="Visited_20_Internet_20_Link">Colab.IA</text:a>, Jocelyn DE GOËR</text:p>
      <text:p text:style-name="Text_20_body">17h - 17h20 : <text:a xlink:type="simple" xlink:href="https://nextcloud.inrae.fr/s/exeCAeQrTSQnYmS" text:style-name="Internet_20_link" text:visited-style-name="Visited_20_Internet_20_Link">Actualités du projet Catalogue CATI (Hello-CATI)</text:a>, Myriam RIVET</text:p>
      <text:p text:style-name="Text_20_body">17h20 - 17h50 : <text:a xlink:type="simple" xlink:href="https://nextcloud.inrae.fr/s/4WTjtr3H5QXNfkX" text:style-name="Internet_20_link" text:visited-style-name="Visited_20_Internet_20_Link">Informatique Quantique, états des lieux et perspectives</text:a>, Kenneth MAUSSANG</text:p>
      <text:p text:style-name="Text_20_body"><text:span text:style-name="Strong_20_Emphasis"> Temps libre </text:span></text:p>
      <text:p text:style-name="Text_20_body"><text:span text:style-name="Strong_20_Emphasis"> 19h : Diner </text:span></text:p>
      <text:p text:style-name="Text_20_body"><text:span text:style-name="underline"><text:span text:style-name="Strong_20_Emphasis"> J2 matin : mercredi 4 juin </text:span></text:span> </text:p>
      <text:p text:style-name="Text_20_body">9h00-9h15 : Actualités du dispositif SaPIs : <text:a xlink:type="simple" xlink:href="https://pepi2g.wiki.inrae.fr/doku.php?id=communaute:sapi" text:style-name="Internet_20_link" text:visited-style-name="Visited_20_Internet_20_Link">Rappel des principaux axes du dispositif</text:a>, Sandrine SABATIÉ</text:p>
      <text:p text:style-name="Text_20_body">9h15-10h45 : Présentation des SaPIs 2025 et retours des SaPIs d'années précédentes</text:p>
      <text:p text:style-name="Text_20_body">5 min par SaPI</text:p>
      <text:list text:style-name="List_20_1" text:continue-numbering="false">
        <text:list-item>
          <text:p text:style-name="List_20_1_Content_First">* <text:a xlink:type="simple" xlink:href="https://nextcloud.inrae.fr/s/tJEbSHmPzzf6Gi8" text:style-name="Internet_20_link" text:visited-style-name="Visited_20_Internet_20_Link">SysInfoINRAe</text:a>, Eric MALDONADO</text:p>
        </text:list-item>
        <text:list-item>
          <text:p text:style-name="List_20_1_Content">* <text:a xlink:type="simple" xlink:href="https://nextcloud.inrae.fr/s/jRKRPQSpWKtZSq4" text:style-name="Internet_20_link" text:visited-style-name="Visited_20_Internet_20_Link">R4multidata</text:a>, Virginie ROSSARD</text:p>
        </text:list-item>
        <text:list-item>
          <text:p text:style-name="List_20_1_Content">* <text:a xlink:type="simple" xlink:href="https://nextcloud.inrae.fr/s/gNRiSPCJxK6MdzD" text:style-name="Internet_20_link" text:visited-style-name="Visited_20_Internet_20_Link">MicroBiomeSchemas</text:a>, Cédric MIDOUX, Jonathan MINEAU</text:p>
        </text:list-item>
        <text:list-item>
          <text:p text:style-name="List_20_1_Content">* <text:a xlink:type="simple" xlink:href="https://nextcloud.inrae.fr/s/H7pqFjtpBdXMYNk" text:style-name="Internet_20_link" text:visited-style-name="Visited_20_Internet_20_Link">Communauté Hackathon inter-CATI omics</text:a>, Cédric MIDOUX, Raphaël FLORES, Jacques LAGNEL, Johann CONFAIS, Frédérique BITTON</text:p>
        </text:list-item>
        <text:list-item>
          <text:p text:style-name="List_20_1_Content">* <text:a xlink:type="simple" xlink:href="https://nextcloud.inrae.fr/s/HiQdZKCcpgHto3E" text:style-name="Internet_20_link" text:visited-style-name="Visited_20_Internet_20_Link">PoC BlockChain</text:a> Cedric GOBY, Poomedy RUNGEN</text:p>
        </text:list-item>
        <text:list-item>
          <text:p text:style-name="List_20_1_Content">* <text:a xlink:type="simple" xlink:href="https://nextcloud.inrae.fr/s/jKgWiGCyJToX9Kd" text:style-name="Internet_20_link" text:visited-style-name="Visited_20_Internet_20_Link">Cloud et DevSecOps</text:a>, Hervé TOUREILLE </text:p>
        </text:list-item>
        <text:list-item>
          <text:p text:style-name="List_20_1_Content">* <text:a xlink:type="simple" xlink:href="https://nextcloud.inrae.fr/s/9nQDaLttGBTqZgY" text:style-name="Internet_20_link" text:visited-style-name="Visited_20_Internet_20_Link">Communauté PANANNOT</text:a>, Johann CONFAIS</text:p>
        </text:list-item>
        <text:list-item>
          <text:p text:style-name="List_20_1_Content">* <text:a xlink:type="simple" xlink:href="https://nextcloud.inrae.fr/s/ZAjFKKitdxmTY9X" text:style-name="Internet_20_link" text:visited-style-name="Visited_20_Internet_20_Link">PhenoPEC</text:a>, Bernard BENET</text:p>
        </text:list-item>
        <text:list-item>
          <text:p text:style-name="List_20_1_Content">* <text:a xlink:type="simple" xlink:href="https://nextcloud.inrae.fr/s/ZcLP5TtMzTBYCx8" text:style-name="Internet_20_link" text:visited-style-name="Visited_20_Internet_20_Link">Auth</text:a>, Julien CUFI</text:p>
        </text:list-item>
        <text:list-item>
          <text:p text:style-name="List_20_1_Content">* <text:a xlink:type="simple" xlink:href="https://nextcloud.inrae.fr/s/bzYiNxdoSam9Ri3" text:style-name="Internet_20_link" text:visited-style-name="Visited_20_Internet_20_Link">CURARE</text:a>, Julien CUFI</text:p>
        </text:list-item>
        <text:list-item>
          <text:p text:style-name="List_20_1_Content">* <text:a xlink:type="simple" xlink:href="https://pepi2g.wiki.inrae.fr/doku.php?id=communaute:sapi:sapi:sapis2025:makers" text:style-name="Internet_20_link" text:visited-style-name="Visited_20_Internet_20_Link">INRAE-MAKERS</text:a>, Lise FRAPPIER</text:p>
        </text:list-item>
        <text:list-item>
          <text:p text:style-name="List_20_1_Content_Last">* <text:a xlink:type="simple" xlink:href="https://nextcloud.inrae.fr/s/oNm6g7eBoCaTyyS" text:style-name="Internet_20_link" text:visited-style-name="Visited_20_Internet_20_Link">Kaggle INRAE</text:a>, Naïma DAMBRINE</text:p>
        </text:list-item>
      </text:list>
      <text:p text:style-name="Text_20_body">10h45- 11h15 : Pause</text:p>
      <text:p text:style-name="Text_20_body">11h15- 12h30 : Échanges autour de SaPIs 2026 (en lien avec les futurs CATI)</text:p>
      <text:p text:style-name="Text_20_body">Déjeuner</text:p>
      <text:p text:style-name="Text_20_body">14h -14h30 : <text:a xlink:type="simple" xlink:href="https://nextcloud.inrae.fr/s/S5egX3TpBcPcTSY" text:style-name="Internet_20_link" text:visited-style-name="Visited_20_Internet_20_Link">Les Jumeaux Numériques</text:a></text:p>
      <text:p text:style-name="Text_20_body">14h30 - 14h45 : Présentation Ateliers (liste thématique : l'IA dans les CATI / Comment organiser l'inter-CATI et la communauté PEPI-2G / Forge / FabMaker)</text:p>
      <text:p text:style-name="Text_20_body">14h45 - 15h30 : Ateliers en parallèle -  Session 1
15h30 - 16h15 : Ateliers en parallèle -  Session 2</text:p>
      <text:p text:style-name="Text_20_body">16h15 - 16h45 : Pause</text:p>
      <text:p text:style-name="Text_20_body">16h45 - 17h15 : Ateliers en parallèle -  Session 3</text:p>
      <text:p text:style-name="Text_20_body"><text:span text:style-name="Strong_20_Emphasis"> 17h30 : Visite d'Avignon </text:span></text:p>
      <text:p text:style-name="Text_20_body"><text:span text:style-name="Strong_20_Emphasis"> 19h : Cocktail </text:span></text:p>
      <text:p text:style-name="Text_20_body"><text:span text:style-name="Strong_20_Emphasis"> 20h : Repas </text:span></text:p>
      <text:p text:style-name="Text_20_body"><text:span text:style-name="underline"><text:span text:style-name="Strong_20_Emphasis"> J3 matin : jeudi 5 juin </text:span></text:span></text:p>
      <text:p text:style-name="Text_20_body">9h00-9h20 : <text:a xlink:type="simple" xlink:href="https://nextcloud.inrae.fr/s/bAqE7xXbx26bs8o" text:style-name="Internet_20_link" text:visited-style-name="Visited_20_Internet_20_Link">Présentation et Actualités E-Infras</text:a>, Marion MASSOL
9h20-9h40 : <text:a xlink:type="simple" xlink:href="https://nextcloud.inrae.fr/s/zGaX2wgygmQp4Yg" text:style-name="Internet_20_link" text:visited-style-name="Visited_20_Internet_20_Link">Cloud &amp; co.</text:a>, Hervé TOUREILLE, Aurélien PERILLAT-BOTTONET
9h40-10h20 : Retours ateliers &amp; Pistes SaPIs 2026</text:p>
      <text:list text:style-name="List_20_1" text:continue-numbering="false">
        <text:list-item>
          <text:p text:style-name="List_20_1_Content_First">* <text:a xlink:type="simple" xlink:href="https://nextcloud.inrae.fr/s/fYiRAJ83k64AoRm" text:style-name="Internet_20_link" text:visited-style-name="Visited_20_Internet_20_Link">L’IA dans les CATI</text:a></text:p>
        </text:list-item>
        <text:list-item>
          <text:p text:style-name="List_20_1_Content">* <text:a xlink:type="simple" xlink:href="https://nextcloud.inrae.fr/s/43EA7yzqK68n3ib" text:style-name="Internet_20_link" text:visited-style-name="Visited_20_Internet_20_Link">Comment organiser l'inter-CATI et la communauté PEPI-2G ?</text:a></text:p>
        </text:list-item>
        <text:list-item>
          <text:p text:style-name="List_20_1_Content">* <text:a xlink:type="simple" xlink:href="https://nextcloud.inrae.fr/s/69dW5CosqNXSFkj" text:style-name="Internet_20_link" text:visited-style-name="Visited_20_Internet_20_Link">La Forge INRAE</text:a></text:p>
        </text:list-item>
        <text:list-item>
          <text:p text:style-name="List_20_1_Content_Last">* FabMaker (cf. pad <text:a xlink:type="simple" xlink:href="https://nextcloud.inrae.fr/s/5dkNtXtE2tfQS5J" text:style-name="Internet_20_link" text:visited-style-name="Visited_20_Internet_20_Link">https://nextcloud.inrae.fr/s/5dkNtXtE2tfQS5J</text:a>)</text:p>
        </text:list-item>
      </text:list>
      <text:p text:style-name="Text_20_body"><text:span text:style-name="Strong_20_Emphasis"> 10h20 - 10h50 : Pause </text:span></text:p>
      <text:p text:style-name="Text_20_body">10h50 - 12h : Pistes SaPIs 2026 &amp; Table ronde + Prochain séminaire</text:p>
      <text:p text:style-name="Text_20_body">12h-12h15 : Clôture</text:p>
      <text:p text:style-name="Text_20_body"><text:span text:style-name="Strong_20_Emphasis">12h00-14h00 : Repa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8::02:43</meta:creation-date>
    <dc:creator>Generated</dc:creator>
    <dc:date>2026-08-11T08::02:43</dc:date>
    <dc:language>en-US</dc:language>
    <meta:editing-cycles>1</meta:editing-cycles>
    <meta:editing-duration>PT0S</meta:editing-duration>
    <dc:title>communaute:seminaires:inter-cati-pepi2g-2025</dc:title>
  </office:meta>
</office:document-meta>
</file>