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4cb6eb25e893bb62aecd0a1b9765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424583333333cm" svg:height="3.9158333333333cm"><draw:image xlink:href="Pictures/054cb6eb25e893bb62aecd0a1b97652a.png" xlink:type="simple" xlink:show="embed" xlink:actuate="onLoad"/></draw:frame></text:p>
      <text:h text:style-name="Heading_20_1" text:outline-level="1"><text:bookmark text:name="communaute:sapi:sapi:sapis2025:makers"/><text:bookmark-start text:name="__RefHeading___objectifs_1"/><text:bookmark-start text:name="objectifs"/>Objectifs<text:bookmark-end text:name="__RefHeading___objectifs_1"/><text:bookmark-end text:name="objectifs"/></text:h>
      <text:p text:style-name="Text_20_body">Le projet a pour objectif de fédérer une communauté autour des technologies de l'écosystème des Fablabs (fabrication additive, soustractive, électronique programmable…). Ces technologies permettent de faciliter la réalisation locale de prototypes à façon pour  répondre à des besoins spécifiques en science ou en appui. L'objectif est de rassembler les acteurs opérationnels, de favoriser l'innovation et la collaboration, et de promouvoir les technologies low-tech en proposant une dynamique collective et des conditions pour le partage et la montée en compétence au service de l’institut.</text:p>
      <text:h text:style-name="Heading_20_1" text:outline-level="1"><text:bookmark-start text:name="__RefHeading___plan_d_action_2"/><text:bookmark-start text:name="plan_d_action"/>Plan d’action<text:bookmark-end text:name="__RefHeading___plan_d_action_2"/><text:bookmark-end text:name="plan_d_action"/></text:h>
      <text:p text:style-name="Text_20_body">Organisation d'un séminaire en 2025 ou tout début 2026 pour environ 60 participants.</text:p>
      <text:p text:style-name="Text_20_body">Le séminaire se déroulera sur 2 jours répartis sur 3 jours du <text:span text:style-name="Strong_20_Emphasis">25 au 27 novembre 2025 à Angers.</text:span></text:p>
      <text:p text:style-name="Text_20_body">Les inscriptions sont en cours du 19 mai au 27 juin 2025, en suivant ce lien : <text:a xlink:type="simple" xlink:href="https://inrae-makers.sciencesconf.org/" text:style-name="Internet_20_link" text:visited-style-name="Visited_20_Internet_20_Link">https://inrae-makers.sciencesconf.org/</text:a>.</text:p>
      <text:p text:style-name="Text_20_body">Le programme du séminaire sera composé de présentations, ateliers pratiques et des sessions de réseautage, le pré-programme est disponible ici : <text:a xlink:type="simple" xlink:href="https://inrae-makers.sciencesconf.org/program?lang=fr" text:style-name="Internet_20_link" text:visited-style-name="Visited_20_Internet_20_Link">https://inrae-makers.sciencesconf.org/program?lang=fr</text:a></text:p>
      <text:p text:style-name="Text_20_body">Le programme a été co-construit avec les participants via un questionnaire diffusé en février et mars 2025.</text:p>
      <text:h text:style-name="Heading_20_1" text:outline-level="1"><text:bookmark-start text:name="__RefHeading___livrables_3"/><text:bookmark-start text:name="livrables"/>Livrables<text:bookmark-end text:name="__RefHeading___livrables_3"/><text:bookmark-end text:name="livrables"/></text:h>
      <text:list text:style-name="List_20_1" text:continue-numbering="false">
        <text:list-item>
          <text:p text:style-name="List_20_1_Content_First"> Réaliser des captations vidéo de certaines présentations pour les diffuser à la communauté INRAE et capitaliser les contenus ;</text:p>
        </text:list-item>
        <text:list-item>
          <text:p text:style-name="List_20_1_Content"> Identifier les besoins de montée en compétences afin d’alimenter le Plan de développement des compétences de la Directions des ressources humaines INRAE ;</text:p>
        </text:list-item>
        <text:list-item>
          <text:p text:style-name="List_20_1_Content_Last"> Compte-rendu de séminaire avec des idées d’actions pour la communauté. La Pépinière Numérique accompagnerait ensuite la mise en œuvre.</text:p>
        </text:list-item>
      </text:list>
      <text:h text:style-name="Heading_20_1" text:outline-level="1"><text:bookmark-start text:name="__RefHeading___apport_valeur_ajoutee_4"/><text:bookmark-start text:name="apport_valeur_ajoutee"/>Apport/valeur ajoutée<text:bookmark-end text:name="__RefHeading___apport_valeur_ajoutee_4"/><text:bookmark-end text:name="apport_valeur_ajoutee"/></text:h>
      <text:p text:style-name="Text_20_body">La communauté des Fablabs est une communauté qui s'est, par définition, déjà emparée des problématiques de science ouverte. Tout le travail qui sera fait autour de cette communauté de Makers INRAE le sera avec une optique de science ouverte pour faciliter le partage et la diffusion des savoirs et des savoir-faire. Ceci nous apparaît important dans le contexte de politique d’ouverture de la science, de réduction budgétaire et de recherche de frugalité pour l'obtention de résultats scientifiques.</text:p>
      <text:p text:style-name="Text_20_body">Le projet va permettre de réunir des acteurs isolés des métiers du numérique en inter-CATI et au-delà en intégrant des collègues d’autres réseaux (M3 en particulier) y compris des scientifiques. </text:p>
      <text:p text:style-name="Text_20_body">Les apports seront de :</text:p>
      <text:list text:style-name="List_20_1" text:continue-numbering="false">
        <text:list-item>
          <text:p text:style-name="List_20_1_Content_First"> tisser des liens entre les différents acteurs ;</text:p>
        </text:list-item>
        <text:list-item>
          <text:p text:style-name="List_20_1_Content"> promouvoir des technologies low-tech et leur utilisation dans l'institut ;</text:p>
        </text:list-item>
        <text:list-item>
          <text:p text:style-name="List_20_1_Content"> créer une communauté de pratiques dynamique et collaborative ;</text:p>
        </text:list-item>
        <text:list-item>
          <text:p text:style-name="List_20_1_Content_Last"> accompagner la montée en compétences des agents.</text:p>
        </text:list-item>
      </text:list>
      <text:h text:style-name="Heading_20_1" text:outline-level="1"><text:bookmark-start text:name="__RefHeading___contacts_5"/><text:bookmark-start text:name="contacts"/>Contacts<text:bookmark-end text:name="__RefHeading___contacts_5"/><text:bookmark-end text:name="contacts"/></text:h>
      <text:p text:style-name="Text_20_body">mail : <text:a xlink:type="simple" xlink:href="mailto:mailto:inrae-makers-organisation@groupes.renater.fr" text:style-name="Internet_20_link" text:visited-style-name="Visited_20_Internet_20_Link">inrae-makers-organisation@groupes.renater.fr</text:a></text:p>
      <text:list text:style-name="List_20_1" text:continue-numbering="false">
        <text:list-item>
          <text:p text:style-name="List_20_1_Content_First"> FRAPPIER Lise, SoNET / Pépinière numérique lise.frappier@inrae.fr</text:p>
        </text:list-item>
        <text:list-item>
          <text:p text:style-name="List_20_1_Content"> GUÉRIN Cyprien, SysMics / Pépinière Numérique cyprien.guerin@inrae.fr </text:p>
        </text:list-item>
        <text:list-item>
          <text:p text:style-name="List_20_1_Content"> LANGRUME Christophe, DIISCICO / Pépinière Numérique christophe.langrume@inrae.fr</text:p>
        </text:list-item>
        <text:list-item>
          <text:p text:style-name="List_20_1_Content_Last"> SABATIÉ Sandrine, PROSODIe /  Pépinière Numérique sandrine.sabatie@inrae.fr</text:p>
        </text:list-item>
      </text:list>
      <text:p text:style-name="Text_20_body"><text:a xlink:type="simple" xlink:href="https://pepinierenumerique.inrae.fr/" text:style-name="Internet_20_link" text:visited-style-name="Visited_20_Internet_20_Link">https://pepinierenumerique.inrae.f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5::12:47</meta:creation-date>
    <dc:creator>Generated</dc:creator>
    <dc:date>2026-08-14T15::12:47</dc:date>
    <dc:language>en-US</dc:language>
    <meta:editing-cycles>1</meta:editing-cycles>
    <meta:editing-duration>PT0S</meta:editing-duration>
    <dc:title>communaute:sapi:sapi:sapis2025:makers</dc:title>
  </office:meta>
</office:document-meta>
</file>