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5.2916666666667cm" style:rel-width="100%" svg:height="5.2916666666667cm" style:rel-height="scale"><draw:image xlink:href="/opt/dokuwiki/web/pepi2g.wiki.inrae.fr/data/media/communaute/sapi/sapi/sapis2025/kaggle-inrae-logo.png" xlink:type="simple" xlink:show="embed" xlink:actuate="onLoad"/></draw:frame></text:p>
      <text:h text:style-name="Heading_20_1" text:outline-level="1"><text:bookmark text:name="communaute:sapi:sapi:sapis2025:kaggle"/><text:bookmark-start text:name="__RefHeading___objectifs_1"/><text:bookmark-start text:name="objectifs"/>Objectifs<text:bookmark-end text:name="__RefHeading___objectifs_1"/><text:bookmark-end text:name="objectifs"/></text:h>
      <text:p text:style-name="Text_20_body">Le projet vise à créer une plateforme collaborative pour INRAE, inspirée de Kaggle, pour centraliser les ressources et pratiques liées à l'intelligence artificielle : outils, notebooks pré-configurés, accès GPU, librairies et contenus pédagogiques. Elle favorisera le partage des codes, des méthodologies et des projets, accessible aux débutants comme aux experts.</text:p>
      <text:p text:style-name="Text_20_body">Le projet s'inscrit dans l'écosystème IA existant à INRAE — CATI CONNECT, Projet IaG DSI, CoLab.IA, 2neurones, forge INRAE, … avec l'ambition d'y apporter une brique complémentaire : un espace pratique, souverain et pédagogique, ouvert à tous les agents de l'institut.</text:p>
      <text:h text:style-name="Heading_20_1" text:outline-level="1"><text:bookmark-start text:name="__RefHeading___plan_d_action_2"/><text:bookmark-start text:name="plan_d_action"/>Plan d’action<text:bookmark-end text:name="__RefHeading___plan_d_action_2"/><text:bookmark-end text:name="plan_d_action"/></text:h>
      <text:list text:style-name="List_20_1" text:continue-numbering="false">
        <text:list-item>
          <text:p text:style-name="List_20_1_Content_First"> 27/02 : kick off Kaggle-INRAE. CR de réunion : <text:a xlink:type="simple" xlink:href="https://nextcloud.inrae.fr/apps/onlyoffice/170850494?filePath=%2FProjet_Kaggle%2F20250228_notes.docx" text:style-name="Internet_20_link" text:visited-style-name="Visited_20_Internet_20_Link">https://nextcloud.inrae.fr/apps/onlyoffice/170850494?filePath=%2FProjet_Kaggle%2F20250228_notes.docx</text:a></text:p>
        </text:list-item>
        <text:list-item>
          <text:p text:style-name="List_20_1_Content"> 04/03 : Demande de GPU sur Orion/DSI via Ariane</text:p>
        </text:list-item>
        <text:list-item>
          <text:p text:style-name="List_20_1_Content"> 22/04 : Réunion Kaggle-Inrae, CR : <text:a xlink:type="simple" xlink:href="https://nextcloud.inrae.fr/apps/onlyoffice/196545719?filePath=%2FProjet_Kaggle%2F20250422_CR.docx" text:style-name="Internet_20_link" text:visited-style-name="Visited_20_Internet_20_Link">https://nextcloud.inrae.fr/apps/onlyoffice/196545719?filePath=%2FProjet_Kaggle%2F20250422_CR.docx</text:a></text:p>
        </text:list-item>
        <text:list-item>
          <text:p text:style-name="List_20_1_Content"> 03-05/06 : Présentation du projet lors du séminaire inter-CATI, </text:p>
          <text:list text:style-name="List_20_1">
            <text:list-item>
              <text:p text:style-name="List_20_1_Content"> support : <text:a xlink:type="simple" xlink:href="https://nextcloud.inrae.fr/apps/onlyoffice/196545829?filePath=%2FProjet_Kaggle%2FPr" text:style-name="Internet_20_link" text:visited-style-name="Visited_20_Internet_20_Link">https://nextcloud.inrae.fr/apps/onlyoffice/196545829?filePath=%2FProjet_Kaggle%2FPr</text:a></text:p>
            </text:list-item>
          </text:list>
        </text:list-item>
        <text:list-item>
          <text:p text:style-name="List_20_1_Content"> 04/06 : Octroi d'une GPU A100 40Go PCIe. pour Kaggle-INRAE</text:p>
        </text:list-item>
        <text:list-item>
          <text:p text:style-name="List_20_1_Content"> 27/07 : GT réunion 1 Carte IA/Indexation des notebooks</text:p>
        </text:list-item>
        <text:list-item>
          <text:p text:style-name="List_20_1_Content"> 05/07 : Mutualisation infra Colab.IA</text:p>
        </text:list-item>
        <text:list-item>
          <text:p text:style-name="List_20_1_Content"> 10/07 : Intégration VM Kaggle-INRAE dans Colab.IA non compatible → on se dirige sur Orion</text:p>
        </text:list-item>
        <text:list-item>
          <text:p text:style-name="List_20_1_Content"> 10/07 : GT réunion 2 Carte IA/Indexation des notebooks</text:p>
        </text:list-item>
        <text:list-item>
          <text:p text:style-name="List_20_1_Content"> 20/08 : GT réunion 3 Carte IA/Indexation des notebooks</text:p>
        </text:list-item>
        <text:list-item>
          <text:p text:style-name="List_20_1_Content"> 04/09 : Installation des environnements Jupyter pour Kaggle dans la VM Orion</text:p>
        </text:list-item>
        <text:list-item>
          <text:p text:style-name="List_20_1_Content"> 11/10 : Demande adresse web <text:a xlink:type="simple" xlink:href="https://kaggle.inrae.fr" text:style-name="Internet_20_link" text:visited-style-name="Visited_20_Internet_20_Link">https://kaggle.inrae.fr</text:a> via Ariane</text:p>
        </text:list-item>
        <text:list-item>
          <text:p text:style-name="List_20_1_Content"> 14/10 : Installation VM kaggle sur Orion terminée</text:p>
        </text:list-item>
        <text:list-item>
          <text:p text:style-name="List_20_1_Content_Last"> 14/11 : Dernière réunion Kaggle-inrae !</text:p>
        </text:list-item>
      </text:list>
      <text:p text:style-name="Text_20_body">== Communications</text:p>
      <text:list text:style-name="List_20_1" text:continue-numbering="false">
        <text:list-item>
          <text:p text:style-name="List_20_1_Content_First"> 03/11/25 : Présentation de la plateforme Kaggle-Inrae lors de l'AG du département Ecosocio (Ateliers IA) - Myriam et Stéphane</text:p>
        </text:list-item>
        <text:list-item>
          <text:p text:style-name="List_20_1_Content"> 20/11/25 : Présentation &amp; démo lors du séminaire DSI Solaire - Naïma</text:p>
        </text:list-item>
        <text:list-item>
          <text:p text:style-name="List_20_1_Content"> Dèc.2025 : Présentation de Kaggle-Inrae à la DSI - Eric</text:p>
        </text:list-item>
        <text:list-item>
          <text:p text:style-name="List_20_1_Content_Last"> 05/05/26 : Présentation de Kaggle-Inrae au séminaire inter-CATI - Naïma : retours sur les SAPIs 2025 : <text:a xlink:type="simple" xlink:href="https://nextcloud.inrae.fr/s/T9wjYEPi5iXEcWQ?dir=/SaPIs&amp;editing=false&amp;openfile=true" text:style-name="Internet_20_link" text:visited-style-name="Visited_20_Internet_20_Link">https://nextcloud.inrae.fr/s/T9wjYEPi5iXEcWQ?dir=/SaPIs&amp;editing=false&amp;openfile=true</text:a></text:p>
        </text:list-item>
      </text:list>
      <text:h text:style-name="Heading_20_1" text:outline-level="1"><text:bookmark-start text:name="__RefHeading___livrables_3"/><text:bookmark-start text:name="livrables"/>Livrables<text:bookmark-end text:name="__RefHeading___livrables_3"/><text:bookmark-end text:name="livrables"/></text:h>
      <text:list text:style-name="List_20_1" text:continue-numbering="false">
        <text:list-item>
          <text:p text:style-name="List_20_1_Content_First"> <text:span text:style-name="Strong_20_Emphasis">Notebooks pédagogiques</text:span> et guides pratiques disponibles sur la forge institutionnelle ;</text:p>
        </text:list-item>
        <text:list-item>
          <text:p text:style-name="List_20_1_Content"> <text:span text:style-name="Strong_20_Emphasis">Un premier ensemble de projets collaboratifs</text:span> issus des contributions des unités ;</text:p>
        </text:list-item>
        <text:list-item>
          <text:p text:style-name="List_20_1_Content"> <text:span text:style-name="Strong_20_Emphasis">Organisation de défis Kaggle-INRAE</text:span> sur des problématiques réelles issues des laboratoires ;</text:p>
        </text:list-item>
        <text:list-item>
          <text:p text:style-name="List_20_1_Content_Last"> <text:span text:style-name="Strong_20_Emphasis">Mise en place d’un forum</text:span> pour faciliter l'entraide et le partage de bonnes pratiques.</text:p>
        </text:list-item>
      </text:list>
      <text:h text:style-name="Heading_20_1" text:outline-level="1"><text:bookmark-start text:name="__RefHeading___apport_valeur_ajoutee_4"/><text:bookmark-start text:name="apport_valeur_ajoutee"/>Apport/valeur ajoutée<text:bookmark-end text:name="__RefHeading___apport_valeur_ajoutee_4"/><text:bookmark-end text:name="apport_valeur_ajoutee"/></text:h>
      <text:p text:style-name="Text_20_body">Le projet <text:span text:style-name="Strong_20_Emphasis">Kaggle-INRAE</text:span> s'inscrit pleinement dans la démarche de <text:span text:style-name="Strong_20_Emphasis">science ouverte et de partage des savoirs</text:span>, en proposant :</text:p>
      <text:list text:style-name="List_20_1" text:continue-numbering="false">
        <text:list-item>
          <text:p text:style-name="List_20_1_Content_First"> Une <text:span text:style-name="Strong_20_Emphasis">mutualisation des ressources et méthodologies</text:span> en data science appliquée ;</text:p>
        </text:list-item>
        <text:list-item>
          <text:p text:style-name="List_20_1_Content"> Un <text:span text:style-name="Strong_20_Emphasis">réseau collaboratif</text:span> entre ingénieurs, chercheurs et experts en intelligence artificielle ;</text:p>
        </text:list-item>
        <text:list-item>
          <text:p text:style-name="List_20_1_Content_Last"> Une <text:span text:style-name="Strong_20_Emphasis">montée en compétences collective</text:span>, avec des formations et des cas pratiques adaptés aux besoins de l’INRAE.</text:p>
        </text:list-item>
      </text:list>
      <text:p text:style-name="Text_20_body">L’initiative permet également de <text:span text:style-name="Strong_20_Emphasis">réunir les acteurs du numérique et de l’intelligence artificielle</text:span> au sein d’une communauté transverse, tout en créant des ponts avec d’autres réseaux scientifiques.</text:p>
      <text:h text:style-name="Heading_20_1" text:outline-level="1"><text:bookmark-start text:name="__RefHeading___contacts_5"/><text:bookmark-start text:name="contacts"/>Contacts<text:bookmark-end text:name="__RefHeading___contacts_5"/><text:bookmark-end text:name="contacts"/></text:h>
      <text:p text:style-name="Text_20_body"><text:span text:style-name="Strong_20_Emphasis">Contact général :</text:span> <text:a xlink:type="simple" xlink:href="mailto:mailto:kaggle-inrae@inrae.fr" text:style-name="Internet_20_link" text:visited-style-name="Visited_20_Internet_20_Link">kaggle-inrae@inrae.fr</text:a></text:p>
      <text:list text:style-name="List_20_1" text:continue-numbering="false">
        <text:list-item>
          <text:p text:style-name="List_20_1_Content_First"> <text:span text:style-name="Strong_20_Emphasis"> Naïma Dambrine, IMOTEP, <text:a xlink:type="simple" xlink:href="mailto:mailto:naima.dambrine@inrae.fr" text:style-name="Internet_20_link" text:visited-style-name="Visited_20_Internet_20_Link">naima.dambrine@inrae.fr</text:a></text:span></text:p>
        </text:list-item>
        <text:list-item>
          <text:p text:style-name="List_20_1_Content"> <text:span text:style-name="Strong_20_Emphasis"> Eric Maldonado, SoNET, <text:a xlink:type="simple" xlink:href="mailto:mailto:eric.maldonado@inrae.fr" text:style-name="Internet_20_link" text:visited-style-name="Visited_20_Internet_20_Link">eric.maldonado@inrae.fr</text:a></text:span></text:p>
        </text:list-item>
        <text:list-item>
          <text:p text:style-name="List_20_1_Content"> <text:span text:style-name="Strong_20_Emphasis"> Jordan Bernigaud Samatan, CODEX, <text:a xlink:type="simple" xlink:href="mailto:mailto:jordan.bernigaud-samatan@inrae.fr" text:style-name="Internet_20_link" text:visited-style-name="Visited_20_Internet_20_Link">jordan.bernigaud-samatan@inrae.fr</text:a></text:span></text:p>
        </text:list-item>
        <text:list-item>
          <text:p text:style-name="List_20_1_Content"> <text:span text:style-name="Strong_20_Emphasis"> Riccardo Bertoglio, <text:a xlink:type="simple" xlink:href="mailto:mailto:riccardo.bertoglio@inrae.fr" text:style-name="Internet_20_link" text:visited-style-name="Visited_20_Internet_20_Link">riccardo.bertogli@inrae.fr</text:a></text:span></text:p>
        </text:list-item>
        <text:list-item>
          <text:p text:style-name="List_20_1_Content"> <text:span text:style-name="Strong_20_Emphasis"> Alban Thomas, PROSODIe, <text:a xlink:type="simple" xlink:href="mailto:mailto:alban.thomas.2@inrae.fr" text:style-name="Internet_20_link" text:visited-style-name="Visited_20_Internet_20_Link">alban.thomas.2@inrae.fr</text:a></text:span></text:p>
        </text:list-item>
        <text:list-item>
          <text:p text:style-name="List_20_1_Content"> <text:span text:style-name="Strong_20_Emphasis"> Myriam Carrere, CITISES,  <text:a xlink:type="simple" xlink:href="mailto:mailto:myriam.carrere@inrae.fr" text:style-name="Internet_20_link" text:visited-style-name="Visited_20_Internet_20_Link">myriam.carrere@inrae.fr</text:a></text:span></text:p>
        </text:list-item>
        <text:list-item>
          <text:p text:style-name="List_20_1_Content"> <text:span text:style-name="Strong_20_Emphasis"> Stéphane Cezera, CITISES, <text:a xlink:type="simple" xlink:href="mailto:mailto:stephane.cezera@inrae.fr" text:style-name="Internet_20_link" text:visited-style-name="Visited_20_Internet_20_Link">stephane.cezera@inrae.fr</text:a></text:span></text:p>
        </text:list-item>
        <text:list-item>
          <text:p text:style-name="List_20_1_Content"> <text:span text:style-name="Strong_20_Emphasis"> Jocelyn De Goer, IMOTEP,	<text:a xlink:type="simple" xlink:href="mailto:mailto:jocelyn.degoer@inrae.fr" text:style-name="Internet_20_link" text:visited-style-name="Visited_20_Internet_20_Link">jocelyn.degoer@inrae.fr</text:a></text:span></text:p>
        </text:list-item>
        <text:list-item>
          <text:p text:style-name="List_20_1_Content"> <text:span text:style-name="Strong_20_Emphasis"> Raphaël Flores, GREP, <text:a xlink:type="simple" xlink:href="mailto:mailto:raphael.flores@inrae.fr" text:style-name="Internet_20_link" text:visited-style-name="Visited_20_Internet_20_Link">raphael.flores@inrae.fr</text:a></text:span></text:p>
        </text:list-item>
        <text:list-item>
          <text:p text:style-name="List_20_1_Content"> <text:span text:style-name="Strong_20_Emphasis"> Cédric Goby, PROSODIe, <text:a xlink:type="simple" xlink:href="mailto:mailto:cedric.goby@inrae.fr" text:style-name="Internet_20_link" text:visited-style-name="Visited_20_Internet_20_Link">cedric.goby@inrae.fr</text:a></text:span></text:p>
        </text:list-item>
        <text:list-item>
          <text:p text:style-name="List_20_1_Content_Last"> <text:span text:style-name="Strong_20_Emphasis"> Angélique Adiveze, PROSODIe, <text:a xlink:type="simple" xlink:href="mailto:mailto:angelique.adiveze@inrae.fr" text:style-name="Internet_20_link" text:visited-style-name="Visited_20_Internet_20_Link">angelique.adiveze@inrae.fr</text:a></text:span></text:p>
        </text:list-item>
      </text:list>
      <text:p text:style-name="Text_20_body"><text:span text:style-name="Strong_20_Emphasis">GitLab :</text:span> <text:a xlink:type="simple" xlink:href="https://forge.inrae.fr/kaggle/accueil" text:style-name="Internet_20_link" text:visited-style-name="Visited_20_Internet_20_Link">https://forge.inrae.fr/kaggle/accueil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6T07::35:33</meta:creation-date>
    <dc:creator>Generated</dc:creator>
    <dc:date>2026-08-26T07::35:33</dc:date>
    <dc:language>en-US</dc:language>
    <meta:editing-cycles>1</meta:editing-cycles>
    <meta:editing-duration>PT0S</meta:editing-duration>
    <dc:title>communaute:sapi:sapi:sapis2025:kaggle</dc:title>
  </office:meta>
</office:document-meta>
</file>