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unaute:sapi:intentions_de_sapis_2027"/>Intentions de SaPIs 202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07:11</meta:creation-date>
    <dc:creator>Generated</dc:creator>
    <dc:date>2026-08-11T01::07:11</dc:date>
    <dc:language>en-US</dc:language>
    <meta:editing-cycles>1</meta:editing-cycles>
    <meta:editing-duration>PT0S</meta:editing-duration>
    <dc:title>communaute:sapi:intentions_de_sapis_2027</dc:title>
  </office:meta>
</office:document-meta>
</file>