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ommunaute:cellule"/><text:bookmark-start text:name="__RefHeading___cellule_d_animation_des_collectifs_du_numerique_inrae_camni_1"/><text:bookmark-start text:name="cellule_d_animation_des_collectifs_du_numerique_inrae_camni"/>Cellule d’AniMation des collectifs du Numérique INRAE | CAMNI<text:bookmark-end text:name="__RefHeading___cellule_d_animation_des_collectifs_du_numerique_inrae_camni_1"/><text:bookmark-end text:name="cellule_d_animation_des_collectifs_du_numerique_inrae_camni"/></text:h>
      <table:table table:style-name="Table_Quotation1">
        <table:table-column/>
        <table:table-row>
          <table:table-cell office:value-type="string" table:style-name="Cell_Quotation1">
            <text:p text:style-name="tablealignleft"> Coordination, Animation, Articulation et accoMpagnement autour du Numérique à INRAE</text:p>
          </table:table-cell>
        </table:table-row>
      </table:table>
      <text:h text:style-name="Heading_20_2" text:outline-level="2"><text:bookmark-start text:name="__RefHeading___contexte_2"/><text:bookmark-start text:name="contexte"/>Contexte<text:bookmark-end text:name="__RefHeading___contexte_2"/><text:bookmark-end text:name="contexte"/></text:h>
      <text:p text:style-name="Text_20_body">Afin de consolider la politique d’établissement en matière de numérique pour la science, en concertation avec les départements de recherche et les directions d’appuis à la recherche, la <text:a xlink:type="simple" xlink:href="https://www6.inrae.fr/dipso/" text:style-name="Internet_20_link" text:visited-style-name="Visited_20_Internet_20_Link"> DipSO </text:a> porte la mission de promouvoir les synergies entre les collectifs du numérique pour favoriser la mise en œuvre de la stratégie sur le numérique scientifique en lien avec des réseaux technologiques INRAE (<text:a xlink:type="simple" xlink:href="https://pepi2g.wiki.inrae.fr/doku.php?id=communaute:catis:cati" text:style-name="Internet_20_link" text:visited-style-name="Visited_20_Internet_20_Link"> CATI </text:a>, <text:a xlink:type="simple" xlink:href="https://pepi2g.wiki.inrae.fr/doku.php?id=communaute:les_outils_de_la_communaute" text:style-name="Internet_20_link" text:visited-style-name="Visited_20_Internet_20_Link"> PEPI </text:a>, <text:a xlink:type="simple" xlink:href="https://pepi2g.wiki.inrae.fr/doku.php?id=communaute:pepinieres" text:style-name="Internet_20_link" text:visited-style-name="Visited_20_Internet_20_Link"> Pépinière Numérique </text:a>, RDO/RDS) et de l’ESR existants <text:a xlink:type="simple" xlink:href="https://pepi2g.wiki.inrae.fr/doku.php?id=reseaux_et_communautes" text:style-name="Internet_20_link" text:visited-style-name="Visited_20_Internet_20_Link"> liste </text:a>.  </text:p>
      <text:p text:style-name="Text_20_body">Pour cela, la <text:a xlink:type="simple" xlink:href="https://www6.inrae.fr/dipso/" text:style-name="Internet_20_link" text:visited-style-name="Visited_20_Internet_20_Link"> DipSO </text:a> s’appuie sur une <text:span text:style-name="Strong_20_Emphasis">Cellule d’Animation des Collectifs du Numérique à INRAE</text:span> dénommée <text:span text:style-name="Strong_20_Emphasis">CAMNI</text:span> positionnée comme <text:span text:style-name="Strong_20_Emphasis">animatrice</text:span> et <text:span text:style-name="Strong_20_Emphasis">facilitatrice</text:span>.  
Les priorités annuelles  de la <text:span text:style-name="Strong_20_Emphasis">CAMNI</text:span> sont établies par la direction de la <text:span text:style-name="Strong_20_Emphasis">DipSO</text:span> et partagée annuellement avec les départements et directions d’appui impliqués.  </text:p>
      <text:h text:style-name="Heading_20_2" text:outline-level="2"><text:bookmark-start text:name="__RefHeading___missions_3"/><text:bookmark-start text:name="missions"/>Missions<text:bookmark-end text:name="__RefHeading___missions_3"/><text:bookmark-end text:name="missions"/></text:h>
      <text:p text:style-name="Text_20_body"><text:span text:style-name="Strong_20_Emphasis">CAMNI</text:span> est positionnée en appui opérationnel au pilotage des collectifs <text:span text:style-name="Strong_20_Emphasis"><text:a xlink:type="simple" xlink:href="https://pepi2g.wiki.inrae.fr/doku.php?id=communaute:catis:cati" text:style-name="Internet_20_link" text:visited-style-name="Visited_20_Internet_20_Link"> CATIs </text:a></text:span> et communauté <text:span text:style-name="Strong_20_Emphasis"><text:a xlink:type="simple" xlink:href="https://pepi2g.wiki.inrae.fr/doku.php?id=communaute:les_outils_de_la_communaute" text:style-name="Internet_20_link" text:visited-style-name="Visited_20_Internet_20_Link"> PEPI </text:a></text:span> (<text:span text:style-name="Strong_20_Emphasis">inter-CATI</text:span>) par les départements de recherche et les directions d’appuis à INRAE. La <text:span text:style-name="Strong_20_Emphasis">CAMNI</text:span> a également comme objectif de contribuer à articuler les actions des CATI et de la communauté PEPI avec les autres communautés numériques.  </text:p>
      <text:p text:style-name="Text_20_body">Pour cela elle contribue à :  </text:p>
      <text:list text:style-name="List_20_1" text:continue-numbering="false">
        <text:list-item>
          <text:p text:style-name="List_20_1_Content_First"> Soutenir, suivre et rendre visible le dispositif des <text:a xlink:type="simple" xlink:href="https://pepi2g.wiki.inrae.fr/doku.php?id=communaute:catis:cati" text:style-name="Internet_20_link" text:visited-style-name="Visited_20_Internet_20_Link"> CATIs </text:a> et animer l’inter-CATIs pour en assurer la cohérence globale et favoriser la transversalité des pratiques.  </text:p>
        </text:list-item>
        <text:list-item>
          <text:p text:style-name="List_20_1_Content"> Soutenir, développer et rendre visible la communauté <text:a xlink:type="simple" xlink:href="https://pepi2g.wiki.inrae.fr/doku.php?id=communaute:les_outils_de_la_communaute" text:style-name="Internet_20_link" text:visited-style-name="Visited_20_Internet_20_Link"> PEPI </text:a> dans le modèle d’organisation de 2nde Génération.  </text:p>
        </text:list-item>
        <text:list-item>
          <text:p text:style-name="List_20_1_Content"> Représenter les <text:span text:style-name="Strong_20_Emphasis">CATI</text:span> et la communauté <text:span text:style-name="Strong_20_Emphasis">PEPI</text:span> dans les différents réseaux de l’institut et de l’ESR pour rendre compte des activités de ces derniers.   </text:p>
        </text:list-item>
        <text:list-item>
          <text:p text:style-name="List_20_1_Content_Last"> Interagir avec les départements via les référents données stratégiques (RDS).  </text:p>
        </text:list-item>
      </text:list>
      <text:p text:style-name="Text_20_body">Actuellement ces membres sont composés de (0.2 ETP par agents):  </text:p>
      <text:list text:style-name="List_20_1" text:continue-numbering="false">
        <text:list-item>
          <text:p text:style-name="List_20_1_Content_First"> Eric Maldonado (DSI,RH/GPEC | CATI SoNet)   </text:p>
        </text:list-item>
        <text:list-item>
          <text:p text:style-name="List_20_1_Content"> Jean-François Rey (SPE, BioSP | CATI IMOTEP |PNA)   </text:p>
        </text:list-item>
        <text:list-item>
          <text:p text:style-name="List_20_1_Content"> Sandrine Sabatié (AQUA, ETTIS | CATI PROSODIe )   </text:p>
        </text:list-item>
        <text:list-item>
          <text:p text:style-name="List_20_1_Content_Last"> Martin Souchal (DipSO | CATI PROSODIe)    </text:p>
        </text:list-item>
      </text:list>
      <text:list text:style-name="List_20_1" text:continue-numbering="false">
        <text:list-item>
          <text:p text:style-name="LastListParagraph_List_20_1_Content_First"> <text:a xlink:type="simple" xlink:href="https://nextcloud.inrae.fr/s/RQW8QKqNSm4wDaj" text:style-name="Internet_20_link" text:visited-style-name="Visited_20_Internet_20_Link"> Note de cadrage 2024 de la mission de la CAMNI complète </text:a></text:p>
        </text:list-item>
      </text:list>
      <table:table table:style-name="Table_Quotation1">
        <table:table-column/>
        <table:table-row>
          <table:table-cell office:value-type="string" table:style-name="Cell_Quotation1">
            <text:p text:style-name="tablealignleft"> Pour contacter la CAMNI : <text:a xlink:type="simple" xlink:href="mailto:CAMNI@inrae.fr" text:style-name="Internet_20_link" text:visited-style-name="Visited_20_Internet_20_Link"> CAMNI@inrae.fr</text:a>  </text:p>
          </table:table-cell>
        </table:table-row>
      </table:table>
      <text:h text:style-name="Heading_20_4" text:outline-level="4"><text:bookmark-start text:name="__RefHeading___historique_4"/><text:bookmark-start text:name="historique"/>Historique<text:bookmark-end text:name="__RefHeading___historique_4"/><text:bookmark-end text:name="historique"/></text:h>
      <text:p text:style-name="Text_20_body">L'animation des métiers du numérique était supporté anciennement par l'unité <text:a xlink:type="simple" xlink:href="https://ingenum.inrae.fr" text:style-name="Internet_20_link" text:visited-style-name="Visited_20_Internet_20_Link"> Ingenum</text:a> avant de devenir une première version de la <text:a xlink:type="simple" xlink:href="https://pepi2g.wiki.inrae.fr/doku.php?id=communaute:cellule:amn" text:style-name="Internet_20_link" text:visited-style-name="Visited_20_Internet_20_Link"> Cellule d'Animation des Métiers du Numérique à INRAE (CAMNI)</text:a> porté par la DipSO.  </text:p>
      <text:h text:style-name="Heading_20_4" text:outline-level="4"><text:bookmark-start text:name="__RefHeading___rattachement_mise_a_jour_du_statut_d_un_agent_dans_un_cati_5"/><text:bookmark-start text:name="rattachement_mise_a_jour_du_statut_d_un_agent_dans_un_cati"/>Rattachement / mise à jour du statut d'un agent dans un CATI<text:bookmark-end text:name="__RefHeading___rattachement_mise_a_jour_du_statut_d_un_agent_dans_un_cati_5"/><text:bookmark-end text:name="rattachement_mise_a_jour_du_statut_d_un_agent_dans_un_cati"/></text:h>
      <text:list text:style-name="List_20_1" text:continue-numbering="false">
        <text:list-item>
          <text:p text:style-name="List_20_1_Content_First"> <text:a xlink:type="simple" xlink:href="https://nextcloud.inrae.fr/s/KLbo4fwKzn7xsek" text:style-name="Internet_20_link" text:visited-style-name="Visited_20_Internet_20_Link"> Le document de mise à jour de la situation d'un agent </text:a>  </text:p>
        </text:list-item>
        <text:list-item>
          <text:p text:style-name="List_20_1_Content_Last"> <text:a xlink:type="simple" xlink:href="https://pepi2g.wiki.inrae.fr/doku.php?id=communaute:catis:rattachement" text:style-name="Internet_20_link" text:visited-style-name="Visited_20_Internet_20_Link"> La procédure </text:a>  </text:p>
        </text:list-item>
      </text:list>
      <text:h text:style-name="Heading_20_3" text:outline-level="3"><text:bookmark-start text:name="__RefHeading___sujets_suivants_6"/><text:bookmark-start text:name="sujets_suivants"/>Sujets suivants<text:bookmark-end text:name="__RefHeading___sujets_suivants_6"/><text:bookmark-end text:name="sujets_suivants"/></text:h>
      <text:p text:style-name="Text_20_body">(Menu de gauche)</text:p>
      <text:list text:style-name="List_20_1" text:continue-numbering="false">
        <text:list-item>
          <text:p text:style-name="List_20_1_Content_First"> <text:a xlink:type="simple" xlink:href="https://pepi2g.wiki.inrae.fr/doku.php?id=communaute:catis:cati" text:style-name="Internet_20_link" text:visited-style-name="Visited_20_Internet_20_Link"> Les CATIs</text:a></text:p>
        </text:list-item>
        <text:list-item>
          <text:p text:style-name="List_20_1_Content"> <text:a xlink:type="simple" xlink:href="https://pepi2g.wiki.inrae.fr/doku.php?id=communaute:pepi" text:style-name="Internet_20_link" text:visited-style-name="Visited_20_Internet_20_Link"> anciens PEPI </text:a></text:p>
        </text:list-item>
        <text:list-item>
          <text:p text:style-name="List_20_1_Content"> <text:a xlink:type="simple" xlink:href="https://pepi2g.wiki.inrae.fr/doku.php?id=communaute:sapi" text:style-name="Internet_20_link" text:visited-style-name="Visited_20_Internet_20_Link"> SAPIs</text:a></text:p>
        </text:list-item>
        <text:list-item>
          <text:p text:style-name="List_20_1_Content"> <text:a xlink:type="simple" xlink:href="https://pepi2g.wiki.inrae.fr/doku.php?id=communaute:pepinieres" text:style-name="Internet_20_link" text:visited-style-name="Visited_20_Internet_20_Link"> La Pépinière Numérique</text:a></text:p>
        </text:list-item>
        <text:list-item>
          <text:p text:style-name="List_20_1_Content"> <text:a xlink:type="simple" xlink:href="https://pepi2g.wiki.inrae.fr/doku.php?id=communaute:seminaires" text:style-name="Internet_20_link" text:visited-style-name="Visited_20_Internet_20_Link"> Les séminaires</text:a></text:p>
        </text:list-item>
        <text:list-item>
          <text:p text:style-name="List_20_1_Content_Last"> <text:a xlink:type="simple" xlink:href="https://pepi2g.wiki.inrae.fr/doku.php?id=communaute:refdata" text:style-name="Internet_20_link" text:visited-style-name="Visited_20_Internet_20_Link"> Les référents donné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39:46</meta:creation-date>
    <dc:creator>Generated</dc:creator>
    <dc:date>2026-08-31T08::39:46</dc:date>
    <dc:language>en-US</dc:language>
    <meta:editing-cycles>1</meta:editing-cycles>
    <meta:editing-duration>PT0S</meta:editing-duration>
    <dc:title>communaute:cellule</dc:title>
  </office:meta>
</office:document-meta>
</file>