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a07ebc881bd84f5a0d4b78a31027c9.png"/>
  <manifest:file-entry manifest:media-type="image/png" manifest:full-path="Pictures/89c2f9d2408d67e93916f111cf5369a4.png"/>
  <manifest:file-entry manifest:media-type="image/png" manifest:full-path="Pictures/222dc89fd7a9218173942f3600b25a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unaute:catis:catis4g2026"/><text:bookmark-start text:name="__RefHeading___les_cati_4eme_generation_2026-2030_1"/><text:bookmark-start text:name="les_cati_4eme_generation_2026-2030"/>Les CATI 4ème génération (2026-2030)<text:bookmark-end text:name="__RefHeading___les_cati_4eme_generation_2026-2030_1"/><text:bookmark-end text:name="les_cati_4eme_generation_2026-2030"/></text:h>
      <text:p text:style-name="Text_20_body">Les CATI de 4ème génération (CATI-4G) ont démarré le 24 mars 2026 suite à la <text:a xlink:type="simple" xlink:href="https://pepi2g.wiki.inrae.fr/doku.php?id=communaute:catis:homologationcatis4g" text:style-name="Internet_20_link" text:visited-style-name="Visited_20_Internet_20_Link"> compagne d'homologation</text:a> pour une durée minimal de 4 ans.</text:p>
      <text:h text:style-name="Heading_20_3" text:outline-level="3"><text:bookmark-start text:name="__RefHeading___paysage_des_cati-4g_2"/><text:bookmark-start text:name="paysage_des_cati-4g"/>Paysage des CATI-4G<text:bookmark-end text:name="__RefHeading___paysage_des_cati-4g_2"/><text:bookmark-end text:name="paysage_des_cati-4g"/></text:h>
      <text:p text:style-name="Text_20_body"><draw:frame draw:style-name="mediacenter" draw:name=" Paysage des CATI-4G Legend" text:anchor-type="paragraph" draw:z-index="0" svg:width="10.583333333333cm"><draw:text-box><text:p text:style-name="legendcenter"><draw:frame draw:style-name="mediacenter" draw:name=" Paysage des CATI-4G" text:anchor-type="paragraph" draw:z-index="0" svg:width="10.583333333333cm" svg:height="6.2254901960784cm"><draw:image xlink:href="Pictures/95a07ebc881bd84f5a0d4b78a31027c9.png" xlink:type="simple" xlink:show="embed" xlink:actuate="onLoad"/></draw:frame> Paysage des CATI-4G</text:p></draw:text-box></draw:frame></text:p>
      <text:h text:style-name="Heading_20_3" text:outline-level="3"><text:bookmark-start text:name="__RefHeading___les_cati_thematiques_3"/><text:bookmark-start text:name="les_cati_thematiques"/>Les CATI thématiques<text:bookmark-end text:name="__RefHeading___les_cati_thematiques_3"/><text:bookmark-end text:name="les_cati_thematiques"/></text:h>
      <text:p text:style-name="Text_20_body"><draw:frame draw:style-name="mediacenter" draw:name=" Les CATI Thématiques Legend" text:anchor-type="paragraph" draw:z-index="0" svg:width="15.875cm"><draw:text-box><text:p text:style-name="legendcenter"><draw:frame draw:style-name="mediacenter" draw:name=" Les CATI Thématiques" text:anchor-type="paragraph" draw:z-index="1" svg:width="15.875cm" svg:height="14.383514386377cm"><draw:image xlink:href="Pictures/89c2f9d2408d67e93916f111cf5369a4.png" xlink:type="simple" xlink:show="embed" xlink:actuate="onLoad"/></draw:frame> Les CATI Thématiques</text:p></draw:text-box></draw:frame></text:p>
      <text:h text:style-name="Heading_20_3" text:outline-level="3"><text:bookmark-start text:name="__RefHeading___les_cati_transversaux_4"/><text:bookmark-start text:name="les_cati_transversaux"/>Les CATI transversaux<text:bookmark-end text:name="__RefHeading___les_cati_transversaux_4"/><text:bookmark-end text:name="les_cati_transversaux"/></text:h>
      <text:p text:style-name="Text_20_body"><draw:frame draw:style-name="mediacenter" draw:name=" Les CATI Transversaux Legend" text:anchor-type="paragraph" draw:z-index="0" svg:width="15.875cm"><draw:text-box><text:p text:style-name="legendcenter"><draw:frame draw:style-name="mediacenter" draw:name=" Les CATI Transversaux" text:anchor-type="paragraph" draw:z-index="2" svg:width="15.875cm" svg:height="9.0847532314924cm"><draw:image xlink:href="Pictures/222dc89fd7a9218173942f3600b25aa1.png" xlink:type="simple" xlink:show="embed" xlink:actuate="onLoad"/></draw:frame> Les CATI Transversaux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5::06:39</meta:creation-date>
    <dc:creator>Generated</dc:creator>
    <dc:date>2026-08-13T05::06:39</dc:date>
    <dc:language>en-US</dc:language>
    <meta:editing-cycles>1</meta:editing-cycles>
    <meta:editing-duration>PT0S</meta:editing-duration>
    <dc:title>communaute:catis:catis4g2026</dc:title>
  </office:meta>
</office:document-meta>
</file>